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07-2-logical-communication-endpoint:start"/><text:bookmark-start text:name="__RefHeading___logical_communication_endpoint_1"/><text:bookmark-start text:name="logical_communication_endpoint"/>7.2 Logical Communication Endpoint<text:bookmark-end text:name="__RefHeading___logical_communication_endpoint_1"/><text:bookmark-end text:name="logical_communication_endpoint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annex-b-terms-and-definitions/l/logical_communication_endpoint" text:style-name="Internet_20_link" text:visited-style-name="Visited_20_Internet_20_Link"> Logical Communication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6:35</meta:creation-date>
    <dc:creator>Generated</dc:creator>
    <dc:date>2026-08-24T05::56:35</dc:date>
    <dc:language>en-US</dc:language>
    <meta:editing-cycles>1</meta:editing-cycles>
    <meta:editing-duration>PT0S</meta:editing-duration>
    <dc:title>fxdemo:02-part:07-logical-communication-model:07-2-logical-communication-endpoint:start</dc:title>
  </office:meta>
</office:document-meta>
</file>