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13-communication-pattern-independence:start"/><text:bookmark-start text:name="__RefHeading___communication_pattern_independence_1"/><text:bookmark-start text:name="communication_pattern_independence"/>7.13 Communication Pattern Independence<text:bookmark-end text:name="__RefHeading___communication_pattern_independence_1"/><text:bookmark-end text:name="communication_pattern_independenc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Communication Model remains independent of the implementation of communication patterns.</text:p>
      <text:p text:style-name="Text_20_body">The Logical Architecture uses <text:a xlink:type="simple" xlink:href="https://wiki.didosolutions.com/fxdemo/dido_99_annexes/annex-b-terms-and-definitions/c/communication_role" text:style-name="Internet_20_link" text:visited-style-name="Visited_20_Internet_20_Link">Communication Roles</text:a> to describe participation in information exchange. Implementation profiles select communication patterns and technologies according to the implementation context.</text:p>
      <text:p text:style-name="Text_20_body">The same logical interaction can map to different implementation mechanisms. A logical publication can map to DDS, an event stream, a message queue, a file exchange, or another mechanism. A logical request can map to REST, RPC, a message exchange, a service call, or another mechanism. A logical command can map to a control topic, an API call, a queue message, an orchestration action, or another mechanism.</text:p>
      <text:p text:style-name="Text_20_body">Communication Pattern Independence protects the Logical Architecture / PIM from technology lock-in. It also allows later profiles to compare implementation alternatives while preserving the same logical relationship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20::29:49</meta:creation-date>
    <dc:creator>Generated</dc:creator>
    <dc:date>2026-08-23T20::29:49</dc:date>
    <dc:language>en-US</dc:language>
    <meta:editing-cycles>1</meta:editing-cycles>
    <meta:editing-duration>PT0S</meta:editing-duration>
    <dc:title>fxdemo:02-part:07-logical-communication-model:07-13-communication-pattern-independence:start</dc:title>
  </office:meta>
</office:document-meta>
</file>