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12-communication-direction-and-coupling:start"/><text:bookmark-start text:name="__RefHeading___communication_direction_and_coupling_1"/><text:bookmark-start text:name="communication_direction_and_coupling"/>7.12 Communication Direction and Coupling<text:bookmark-end text:name="__RefHeading___communication_direction_and_coupling_1"/><text:bookmark-end text:name="communication_direction_and_coupling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Communication Direction specifies the logical flow of information between <text:a xlink:type="simple" xlink:href="https://wiki.didosolutions.com/fxdemo/dido_99_annexes/annex-b-terms-and-definitions/l/logical_node" text:style-name="Internet_20_link" text:visited-style-name="Visited_20_Internet_20_Link">Logical Nodes</text:a> and <text:a xlink:type="simple" xlink:href="https://wiki.didosolutions.com/fxdemo/dido_99_annexes/annex-b-terms-and-definitions/l/logical_communication_endpoint" text:style-name="Internet_20_link" text:visited-style-name="Visited_20_Internet_20_Link">Logical Communication Endpoints</text:a>.</text:p>
      <text:p text:style-name="Text_20_body">The Logical Architecture supports one-way exchange, two-way exchange, request/response exchange, command/acknowledgement exchange, event production and consumption, and other directed exchange patterns. Communication Direction describes the logical flow of information, not the physical network route or protocol behaviour.</text:p>
      <text:p text:style-name="Text_20_body">Logical coupling describes the degree to which a <text:a xlink:type="simple" xlink:href="https://wiki.didosolutions.com/fxdemo/dido_99_annexes/annex-b-terms-and-definitions/l/logical_node" text:style-name="Internet_20_link" text:visited-style-name="Visited_20_Internet_20_Link">Logical Node</text:a> depends on another <text:a xlink:type="simple" xlink:href="https://wiki.didosolutions.com/fxdemo/dido_99_annexes/annex-b-terms-and-definitions/l/logical_node" text:style-name="Internet_20_link" text:visited-style-name="Visited_20_Internet_20_Link">Logical Node</text:a>, endpoint, information structure, timing expectation, or response expectation. The Logical Communication Model favours explicit coupling over hidden coupling. A logical interaction identifies the dependency so reviewers can assess governance, <text:a xlink:type="simple" xlink:href="https://wiki.didosolutions.com/fxdemo/dido_99_annexes/annex-b-terms-and-definitions/t/traceability" text:style-name="Internet_20_link" text:visited-style-name="Visited_20_Internet_20_Link">Traceability</text:a>, resilience, <text:a xlink:type="simple" xlink:href="https://wiki.didosolutions.com/fxdemo/dido_99_annexes/annex-b-terms-and-definitions/l/logical_compatibility" text:style-name="Internet_20_link" text:visited-style-name="Visited_20_Internet_20_Link">Compatibility</text:a>, and <text:a xlink:type="simple" xlink:href="https://wiki.didosolutions.com/fxdemo/dido_99_annexes/annex-b-terms-and-definitions/e/evidence" text:style-name="Internet_20_link" text:visited-style-name="Visited_20_Internet_20_Link">Evidence</text:a>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07:46</meta:creation-date>
    <dc:creator>Generated</dc:creator>
    <dc:date>2026-08-23T01::07:46</dc:date>
    <dc:language>en-US</dc:language>
    <meta:editing-cycles>1</meta:editing-cycles>
    <meta:editing-duration>PT0S</meta:editing-duration>
    <dc:title>fxdemo:02-part:07-logical-communication-model:07-12-communication-direction-and-coupling:start</dc:title>
  </office:meta>
</office:document-meta>
</file>