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10-event-producer-role:start"/><text:bookmark-start text:name="__RefHeading___event_producer_role_1"/><text:bookmark-start text:name="event_producer_role"/>7.10 Event Producer Role<text:bookmark-end text:name="__RefHeading___event_producer_role_1"/><text:bookmark-end text:name="event_produc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annex-b-terms-and-definitions/e/event_producer_role" text:style-name="Internet_20_link" text:visited-style-name="Visited_20_Internet_20_Link"> Event Producer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1:09</meta:creation-date>
    <dc:creator>Generated</dc:creator>
    <dc:date>2026-08-24T04::31:09</dc:date>
    <dc:language>en-US</dc:language>
    <meta:editing-cycles>1</meta:editing-cycles>
    <meta:editing-duration>PT0S</meta:editing-duration>
    <dc:title>fxdemo:02-part:07-logical-communication-model:07-10-event-producer-role:start</dc:title>
  </office:meta>
</office:document-meta>
</file>