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5-logical-architecture-overview:05-6-logical-runtime-plane-model:start"/><text:bookmark-start text:name="__RefHeading___logical_runtime_plane_model_1"/><text:bookmark-start text:name="logical_runtime_plane_model"/>5.6 Logical Runtime Plane Model<text:bookmark-end text:name="__RefHeading___logical_runtime_plane_model_1"/><text:bookmark-end text:name="logical_runtime_plane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<text:a xlink:type="simple" xlink:href="https://wiki.didosolutions.com/dido/99_annexes/annex-b-terms-and-definitions/r/runtime_plane" text:style-name="Internet_20_link" text:visited-style-name="Visited_20_Internet_20_Link">Runtime Plane</text:a> model preserves the conceptual <text:a xlink:type="simple" xlink:href="https://wiki.didosolutions.com/dido/99_annexes/annex-b-terms-and-definitions/r/runtime_plane" text:style-name="Internet_20_link" text:visited-style-name="Visited_20_Internet_20_Link">Runtime Planes</text:a> defined in Part 1 and applies them to logical interactions.</text:p>
      <text:p text:style-name="Text_20_body">The logical Runtime Planes include:</text:p>
      <text:a xlink:type="simple" xlink:href="https://wiki.didosolutions.com/dido/99_annexes/annex-b-terms-and-definitions/l/logical_control_plane" text:style-name="Internet_20_link" text:visited-style-name="Visited_20_Internet_20_Link">Logical Control Plane</text:a>
      <text:a xlink:type="simple" xlink:href="https://wiki.didosolutions.com/dido/99_annexes/annex-b-terms-and-definitions/l/logical_data_plane" text:style-name="Internet_20_link" text:visited-style-name="Visited_20_Internet_20_Link">Logical Data Plane</text:a>
     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
     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
     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
      <text:p text:style-name="Text_20_body">Each logical interaction belongs to one or more logical Runtime Planes according to architectural purpose. A health report belongs to the Health and Observability Plane. A command belongs to the Control Plane. A transaction event belongs to the Data Plane. A release decision belongs to the Policy and Release Plane. A provenance record belongs to the Audit and Provenance Plane.</text:p>
      <text:p text:style-name="Text_20_body">Cross-plane relationships occur when one plane affects another. Examples include a health observation triggering a control command, a data-plane result requiring release evaluation, and a release decision generating an audit and provenance record. The Logical Architecture preserves the distinction among planes even when interactions connect th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8:57</meta:creation-date>
    <dc:creator>Generated</dc:creator>
    <dc:date>2026-08-23T22::58:57</dc:date>
    <dc:language>en-US</dc:language>
    <meta:editing-cycles>1</meta:editing-cycles>
    <meta:editing-duration>PT0S</meta:editing-duration>
    <dc:title>fxdemo:02-part:05-logical-architecture-overview:05-6-logical-runtime-plane-model:start</dc:title>
  </office:meta>
</office:document-meta>
</file>