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5-logical-architecture-overview:05-5-logical-information-model:start"/><text:bookmark-start text:name="__RefHeading___logical_information_model_1"/><text:bookmark-start text:name="logical_information_model"/>5.5 Logical Information Model<text:bookmark-end text:name="__RefHeading___logical_information_model_1"/><text:bookmark-end text:name="logical_information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information model defines the platform-independent information structures exchanged, recorded, interpreted, governed, or evidenced by logical Nodes.</text:p>
      <text:p text:style-name="Text_20_body"><text:a xlink:type="simple" xlink:href="https://wiki.didosolutions.com/dido/99_annexes/99_annexes/annex-b-terms-and-definitions/l/logical_data_structure_definition" text:style-name="Internet_20_link" text:visited-style-name="Visited_20_Internet_20_Link">Logical Data Structure Definitions</text:a> describe the structure, meaning, and constraints of information classes. <text:a xlink:type="simple" xlink:href="https://wiki.didosolutions.com/dido/99_annexes/99_annexes/annex-b-terms-and-definitions/l/logical_data_structure_instance" text:style-name="Internet_20_link" text:visited-style-name="Visited_20_Internet_20_Link">Logical Data Structure Instances</text:a> represent populated occurrences of those definitions. Logical <text:a xlink:type="simple" xlink:href="https://wiki.didosolutions.com/dido/99_annexes/99_annexes/annex-b-terms-and-definitions/l/logical_message" text:style-name="Internet_20_link" text:visited-style-name="Visited_20_Internet_20_Link">messages</text:a>, <text:a xlink:type="simple" xlink:href="https://wiki.didosolutions.com/dido/99_annexes/99_annexes/annex-b-terms-and-definitions/l/logical_event" text:style-name="Internet_20_link" text:visited-style-name="Visited_20_Internet_20_Link">events</text:a>, <text:a xlink:type="simple" xlink:href="https://wiki.didosolutions.com/dido/99_annexes/99_annexes/annex-b-terms-and-definitions/l/logical_command" text:style-name="Internet_20_link" text:visited-style-name="Visited_20_Internet_20_Link">commands</text:a>, acknowledgements, <text:a xlink:type="simple" xlink:href="https://wiki.didosolutions.com/dido/99_annexes/99_annexes/annex-b-terms-and-definitions/l/logical_assertion" text:style-name="Internet_20_link" text:visited-style-name="Visited_20_Internet_20_Link">assertions</text:a>, <text:a xlink:type="simple" xlink:href="https://wiki.didosolutions.com/dido/99_annexes/99_annexes/annex-b-terms-and-definitions/l/logical_record" text:style-name="Internet_20_link" text:visited-style-name="Visited_20_Internet_20_Link">records</text:a>, and evidence-related objects specialise these information concepts for different logical purposes.</text:p>
      <text:p text:style-name="Text_20_body">The logical information model does not prescribe IDL, Protocol Buffers, JSON Schema, XML Schema, Avro, OpenAPI, database schemas, ontology classes, or generated language types. Later implementation profiles select those representations.</text:p>
      <text:p text:style-name="Text_20_body">The logical information model supports <text:a xlink:type="simple" xlink:href="https://wiki.didosolutions.com/dido/99_annexes/99_annexes/annex-b-terms-and-definitions/t/traceability" text:style-name="Internet_20_link" text:visited-style-name="Visited_20_Internet_20_Link">Traceability</text:a> from data values to their definitions, semantic context, interpretation rules, producing logical Nodes, consuming logical Nodes, Runtime Planes, governance decisions, and <text:a xlink:type="simple" xlink:href="https://wiki.didosolutions.com/dido/99_annexes/99_annexes/annex-b-terms-and-definitions/e/evidence" text:style-name="Internet_20_link" text:visited-style-name="Visited_20_Internet_20_Link">Evidence</text:a> clai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3:50</meta:creation-date>
    <dc:creator>Generated</dc:creator>
    <dc:date>2026-08-24T07::23:50</dc:date>
    <dc:language>en-US</dc:language>
    <meta:editing-cycles>1</meta:editing-cycles>
    <meta:editing-duration>PT0S</meta:editing-duration>
    <dc:title>fxdemo:02-part:05-logical-architecture-overview:05-5-logical-information-model:start</dc:title>
  </office:meta>
</office:document-meta>
</file>