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5-logical-architecture-overview:05-4-logical-communication-model:start"/><text:bookmark-start text:name="__RefHeading___logical_communication_model_1"/><text:bookmark-start text:name="logical_communication_model"/>5.4 Logical Communication Model<text:bookmark-end text:name="__RefHeading___logical_communication_model_1"/><text:bookmark-end text:name="logical_communication_model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communication model defines how logical Nodes exchange information through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s</text:a>.</text:p>
      <text:p text:style-name="Text_20_body">A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</text:a> identifies a platform-independent point of exchange. It does not require DDS, REST, RPC, Protocol Buffers, message queues, event streams, files, shared memory, or any other specific mechanism.</text:p>
      <text:p text:style-name="Text_20_body">Logical endpoints support interaction roles such as <text:a xlink:type="simple" xlink:href="https://wiki.didosolutions.com/dido/99_annexes/99_annexes/annex-b-terms-and-definitions/p/publisher_role" text:style-name="Internet_20_link" text:visited-style-name="Visited_20_Internet_20_Link">Publisher</text:a>, <text:a xlink:type="simple" xlink:href="https://wiki.didosolutions.com/dido/99_annexes/99_annexes/annex-b-terms-and-definitions/s/subscriber_role" text:style-name="Internet_20_link" text:visited-style-name="Visited_20_Internet_20_Link">Subscriber</text:a>, <text:a xlink:type="simple" xlink:href="https://wiki.didosolutions.com/dido/99_annexes/99_annexes/annex-b-terms-and-definitions/r/requester_role" text:style-name="Internet_20_link" text:visited-style-name="Visited_20_Internet_20_Link">Requester</text:a>, <text:a xlink:type="simple" xlink:href="https://wiki.didosolutions.com/dido/99_annexes/99_annexes/annex-b-terms-and-definitions/r/responder_role" text:style-name="Internet_20_link" text:visited-style-name="Visited_20_Internet_20_Link">Responder</text:a>, <text:a xlink:type="simple" xlink:href="https://wiki.didosolutions.com/dido/99_annexes/99_annexes/annex-b-terms-and-definitions/c/command_producer_role" text:style-name="Internet_20_link" text:visited-style-name="Visited_20_Internet_20_Link">Command Producer</text:a>, <text:a xlink:type="simple" xlink:href="https://wiki.didosolutions.com/dido/99_annexes/99_annexes/annex-b-terms-and-definitions/c/command_consumer_role" text:style-name="Internet_20_link" text:visited-style-name="Visited_20_Internet_20_Link">Command Consumer</text:a>, <text:a xlink:type="simple" xlink:href="https://wiki.didosolutions.com/dido/99_annexes/99_annexes/annex-b-terms-and-definitions/e/event_producer_role" text:style-name="Internet_20_link" text:visited-style-name="Visited_20_Internet_20_Link">Event Producer</text:a>, and <text:a xlink:type="simple" xlink:href="https://wiki.didosolutions.com/dido/99_annexes/99_annexes/annex-b-terms-and-definitions/e/event_consumer_role" text:style-name="Internet_20_link" text:visited-style-name="Visited_20_Internet_20_Link">Event Consumer</text:a>. These roles describe logical participation in an exchange without prescribing a protocol or runtime technology.</text:p>
      <text:p text:style-name="Text_20_body">The logical communication model favours explicit communication over implicit coupling. A logical interaction should identify the participating logical Nodes, the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</text:a>, the logical <text:a xlink:type="simple" xlink:href="https://wiki.didosolutions.com/dido/99_annexes/99_annexes/annex-b-terms-and-definitions/l/logical_data_structure_definition" text:style-name="Internet_20_link" text:visited-style-name="Visited_20_Internet_20_Link">information structure</text:a> exchanged, the logical Runtime Plane, and any governance, <text:a xlink:type="simple" xlink:href="https://wiki.didosolutions.com/dido/99_annexes/99_annexes/annex-b-terms-and-definitions/t/traceability" text:style-name="Internet_20_link" text:visited-style-name="Visited_20_Internet_20_Link">Traceability</text:a>, or <text:a xlink:type="simple" xlink:href="https://wiki.didosolutions.com/dido/99_annexes/99_annexes/annex-b-terms-and-definitions/e/evidence" text:style-name="Internet_20_link" text:visited-style-name="Visited_20_Internet_20_Link">Evidence</text:a> expectations associated with the intera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28:59</meta:creation-date>
    <dc:creator>Generated</dc:creator>
    <dc:date>2026-08-24T01::28:59</dc:date>
    <dc:language>en-US</dc:language>
    <meta:editing-cycles>1</meta:editing-cycles>
    <meta:editing-duration>PT0S</meta:editing-duration>
    <dc:title>fxdemo:02-part:05-logical-architecture-overview:05-4-logical-communication-model:start</dc:title>
  </office:meta>
</office:document-meta>
</file>