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05-3-distributed-logical-node-network:start"/><text:bookmark-start text:name="__RefHeading___distributed_logical_node_network_1"/><text:bookmark-start text:name="distributed_logical_node_network"/>5.3 Distributed Logical Node Network<text:bookmark-end text:name="__RefHeading___distributed_logical_node_network_1"/><text:bookmark-end text:name="distributed_logical_node_network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distributed logical node network consists of identifiable logical Nodes that communicate through explicit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.</text:p>
      <text:p text:style-name="Text_20_body">A logical Node represents a platform-independent participant in the logical architecture. Logical <text:a xlink:type="simple" xlink:href="https://wiki.didosolutions.com/dido/99_annexes/annex-b-terms-and-definitions/l/logical_node_role" text:style-name="Internet_20_link" text:visited-style-name="Visited_20_Internet_20_Link">Node Roles</text:a> include registration, health reporting, transaction intake, validation, semantic interpretation, policy evaluation, release control, audit recording, provenance recording, persistence, replay, and oversight support.</text:p>
      <text:p text:style-name="Text_20_body">The Logical Architecture treats each logical Node as separately identifiable, even when a later implementation profile realises several logical Nodes within one process, service, container, library, task, thread, or deployment unit. The logical separation supports review, responsibility assignment,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e/evidence" text:style-name="Internet_20_link" text:visited-style-name="Visited_20_Internet_20_Link">Evidence</text:a>, and controlled evolu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3:07</meta:creation-date>
    <dc:creator>Generated</dc:creator>
    <dc:date>2026-08-22T23::03:07</dc:date>
    <dc:language>en-US</dc:language>
    <meta:editing-cycles>1</meta:editing-cycles>
    <meta:editing-duration>PT0S</meta:editing-duration>
    <dc:title>fxdemo:02-part:05-logical-architecture-overview:05-3-distributed-logical-node-network:start</dc:title>
  </office:meta>
</office:document-meta>
</file>