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4-logical-architecture-principles:start"/><text:bookmark-start text:name="__RefHeading___logical_architecture_principles_1"/><text:bookmark-start text:name="logical_architecture_principles"/>4. Logical Architecture Principles<text:bookmark-end text:name="__RefHeading___logical_architecture_principles_1"/><text:bookmark-end text:name="logical_architecture_principles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e distributed, node-based Logical Architecture / PIM uses the following principles to preserve the Part 1 conceptual foundation while adding platform-independent logical structur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28:05</meta:creation-date>
    <dc:creator>Generated</dc:creator>
    <dc:date>2026-08-22T13::28:05</dc:date>
    <dc:language>en-US</dc:language>
    <meta:editing-cycles>1</meta:editing-cycles>
    <meta:editing-duration>PT0S</meta:editing-duration>
    <dc:title>fxdemo:02-part:04-logical-architecture-principles:start</dc:title>
  </office:meta>
</office:document-meta>
</file>