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4-logical-architecture-principles:04-7-evidence-oriented-logical-design:start"/><text:bookmark-start text:name="__RefHeading___evidence-oriented_logical_design_1"/><text:bookmark-start text:name="evidence-oriented_logical_design"/>4.7 Evidence-Oriented Logical Design<text:bookmark-end text:name="__RefHeading___evidence-oriented_logical_design_1"/><text:bookmark-end text:name="evidence-oriented_logical_design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Logical Architecture supports <text:a xlink:type="simple" xlink:href="https://wiki.didosolutions.com/dido/99_annexes/annex-b-terms-and-definitions/e/evidence" text:style-name="Internet_20_link" text:visited-style-name="Visited_20_Internet_20_Link">Evidence</text:a> from the logical level outward.</text:p>
      <text:p text:style-name="Text_20_body">Logical Nodes, logical endpoints, <text:a xlink:type="simple" xlink:href="https://wiki.didosolutions.com/dido/99_annexes/annex-b-terms-and-definitions/l/logical_data_structure_definition" text:style-name="Internet_20_link" text:visited-style-name="Visited_20_Internet_20_Link">logical information structures</text:a>, logical interactions, and logical Runtime Planes should support later <text:a xlink:type="simple" xlink:href="https://wiki.didosolutions.com/dido/99_annexes/annex-b-terms-and-definitions/e/evidence" text:style-name="Internet_20_link" text:visited-style-name="Visited_20_Internet_20_Link">Evidence</text:a> collection, auditability, provenance, replay, reconstruction, and review.</text:p>
      <text:p text:style-name="Text_20_body">Part 2 does not define runtime <text:a xlink:type="simple" xlink:href="https://wiki.didosolutions.com/dido/99_annexes/annex-b-terms-and-definitions/e/evidence" text:style-name="Internet_20_link" text:visited-style-name="Visited_20_Internet_20_Link">Evidence</text:a> artefacts. It defines the logical relationships that later implementation, deployment, testability, and <text:a xlink:type="simple" xlink:href="https://wiki.didosolutions.com/dido/99_annexes/annex-b-terms-and-definitions/e/evidence" text:style-name="Internet_20_link" text:visited-style-name="Visited_20_Internet_20_Link">Evidence</text:a> plans use to capture and preserve <text:a xlink:type="simple" xlink:href="https://wiki.didosolutions.com/dido/99_annexes/annex-b-terms-and-definitions/e/evidence" text:style-name="Internet_20_link" text:visited-style-name="Visited_20_Internet_20_Link">Evidence</text:a>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8::55:42</meta:creation-date>
    <dc:creator>Generated</dc:creator>
    <dc:date>2026-08-24T08::55:42</dc:date>
    <dc:language>en-US</dc:language>
    <meta:editing-cycles>1</meta:editing-cycles>
    <meta:editing-duration>PT0S</meta:editing-duration>
    <dc:title>fxdemo:02-part:04-logical-architecture-principles:04-7-evidence-oriented-logical-design:start</dc:title>
  </office:meta>
</office:document-meta>
</file>