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4-logical-architecture-principles:04-5-explicit-information-structures:start"/><text:bookmark-start text:name="__RefHeading___explicit_information_structures_1"/><text:bookmark-start text:name="explicit_information_structures"/>4.5 Explicit Information Structures<text:bookmark-end text:name="__RefHeading___explicit_information_structures_1"/><text:bookmark-end text:name="explicit_information_structur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Logical Architecture defines information exchange through logical <text:a xlink:type="simple" xlink:href="https://wiki.didosolutions.com/dido/99_annexes/annex-b-terms-and-definitions/l/logical_data_structure_definition" text:style-name="Internet_20_link" text:visited-style-name="Visited_20_Internet_20_Link">Data Structure Definitions</text:a> and logical <text:a xlink:type="simple" xlink:href="https://wiki.didosolutions.com/dido/99_annexes/annex-b-terms-and-definitions/l/logical_data_structure_instance" text:style-name="Internet_20_link" text:visited-style-name="Visited_20_Internet_20_Link">Data Structure Instances</text:a>.</text:p>
      <text:p text:style-name="Text_20_body">Logical <text:a xlink:type="simple" xlink:href="https://wiki.didosolutions.com/dido/99_annexes/annex-b-terms-and-definitions/l/logical_data_structure_definition" text:style-name="Internet_20_link" text:visited-style-name="Visited_20_Internet_20_Link">Data Structure Definitions</text:a> identify the structure, meaning, and constraints of information classes at the PIM level. Logical <text:a xlink:type="simple" xlink:href="https://wiki.didosolutions.com/dido/99_annexes/annex-b-terms-and-definitions/l/logical_data_structure_instance" text:style-name="Internet_20_link" text:visited-style-name="Visited_20_Internet_20_Link">Data Structure Instances</text:a> represent populated occurrences that Nodes exchange, record, interpret, validate, or use as <text:a xlink:type="simple" xlink:href="https://wiki.didosolutions.com/dido/99_annexes/annex-b-terms-and-definitions/e/evidence" text:style-name="Internet_20_link" text:visited-style-name="Visited_20_Internet_20_Link">Evidence</text:a>.</text:p>
      <text:p text:style-name="Text_20_body">The Logical Architecture does not prescribe IDL, Protocol Buffers, JSON Schema, XML Schema, Avro, OpenAPI, database schemas, ontology classes, or generated language types. Later implementation profiles select those representation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6:08</meta:creation-date>
    <dc:creator>Generated</dc:creator>
    <dc:date>2026-08-24T07::56:08</dc:date>
    <dc:language>en-US</dc:language>
    <meta:editing-cycles>1</meta:editing-cycles>
    <meta:editing-duration>PT0S</meta:editing-duration>
    <dc:title>fxdemo:02-part:04-logical-architecture-principles:04-5-explicit-information-structures:start</dc:title>
  </office:meta>
</office:document-meta>
</file>