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4-logical-architecture-principles:04-4-logical-separation-of-runtime-planes:start"/><text:bookmark-start text:name="__RefHeading___logical_separation_of_runtime_planes_1"/><text:bookmark-start text:name="logical_separation_of_runtime_planes"/>4.4 Logical Separation of Runtime Planes<text:bookmark-end text:name="__RefHeading___logical_separation_of_runtime_planes_1"/><text:bookmark-end text:name="logical_separation_of_runtime_plan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preserves the <text:a xlink:type="simple" xlink:href="https://wiki.didosolutions.com/fxdemo/99_part_annexes/annex-b-terms-and-definitions/r/runtime_plane" text:style-name="Internet_20_link" text:visited-style-name="Visited_20_Internet_20_Link">Runtime Plane</text:a> separation defined in Part 1.</text:p>
      <text:p text:style-name="Text_20_body">Logical interactions belong to logical Runtime Planes such as the <text:a xlink:type="simple" xlink:href="https://wiki.didosolutions.com/fxdemo/99_part_annexes/annex-b-terms-and-definitions/l/logical_control_plane" text:style-name="Internet_20_link" text:visited-style-name="Visited_20_Internet_20_Link">Control Plane</text:a>, <text:a xlink:type="simple" xlink:href="https://wiki.didosolutions.com/fxdemo/99_part_annexes/annex-b-terms-and-definitions/l/logical_data_plane" text:style-name="Internet_20_link" text:visited-style-name="Visited_20_Internet_20_Link">Data Plane</text:a>, <text:a xlink:type="simple" xlink:href="https://wiki.didosolutions.com/fxdemo/99_part_annexes/annex-b-terms-and-definitions/l/logical_health_and_observability_plane" text:style-name="Internet_20_link" text:visited-style-name="Visited_20_Internet_20_Link">Health and Observability Plane</text:a>, Policy and Release Plane, and Audit and Provenance Plane. This separation allows reviewers to understand the architectural purpose of each interaction before later parts select specific implementation mechanisms.</text:p>
      <text:p text:style-name="Text_20_body">Examples of cross-plane interactions include a health observation triggering a control action, a data-plane result requiring a policy decision, and a policy decision creating an audit and provenance record. These relationships connect planes without collapsing them into one anoth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7:48</meta:creation-date>
    <dc:creator>Generated</dc:creator>
    <dc:date>2026-08-24T04::07:48</dc:date>
    <dc:language>en-US</dc:language>
    <meta:editing-cycles>1</meta:editing-cycles>
    <meta:editing-duration>PT0S</meta:editing-duration>
    <dc:title>fxdemo:02-part:04-logical-architecture-principles:04-4-logical-separation-of-runtime-planes:start</dc:title>
  </office:meta>
</office:document-meta>
</file>