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4-logical-architecture-principles:04-3-platform-independence:start"/><text:bookmark-start text:name="__RefHeading___platform_independence_1"/><text:bookmark-start text:name="platform_independence"/>4.3 Platform Independence<text:bookmark-end text:name="__RefHeading___platform_independence_1"/><text:bookmark-end text:name="platform_independenc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/ PIM remains independent of implementation technology, deployment topology, communication protocol, programming language, data serialisation format, middleware product, orchestration platform, and runtime packaging.</text:p>
      <text:p text:style-name="Text_20_body">Part 2 identifies the logical Nodes, logical endpoints, <text:a xlink:type="simple" xlink:href="https://wiki.didosolutions.com/fxdemo/99_part_annexes/annex-b-terms-and-definitions/l/logical_data_structure_definition" text:style-name="Internet_20_link" text:visited-style-name="Visited_20_Internet_20_Link">logical information structures</text:a>, logical interactions, logical governance relationships, and logical traceability relationships required by this distributed, node-based Logical Architecture / PIM. It does not bind those logical elements to DDS Topics, IDL structures, Protocol Buffers messages, REST resources, RPC methods, Python processes, container images, Kubernetes objects, or Crucible scenario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4:02</meta:creation-date>
    <dc:creator>Generated</dc:creator>
    <dc:date>2026-08-24T02::54:02</dc:date>
    <dc:language>en-US</dc:language>
    <meta:editing-cycles>1</meta:editing-cycles>
    <meta:editing-duration>PT0S</meta:editing-duration>
    <dc:title>fxdemo:02-part:04-logical-architecture-principles:04-3-platform-independence:start</dc:title>
  </office:meta>
</office:document-meta>
</file>