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2-part:04-logical-architecture-principles:04-2-explicit-communication-over-implicit-coupling:start"/><text:bookmark-start text:name="__RefHeading___explicit_communication_over_implicit_coupling_1"/><text:bookmark-start text:name="explicit_communication_over_implicit_coupling"/>4.2 Explicit Communication over Implicit Coupling<text:bookmark-end text:name="__RefHeading___explicit_communication_over_implicit_coupling_1"/><text:bookmark-end text:name="explicit_communication_over_implicit_coupling"/></text:h>
      <text:p text:style-name="Text_20_body"><text:a xlink:type="simple" xlink:href="https://wiki.didosolutions.com/fxdemo/02-part/start" text:style-name="Internet_20_link" text:visited-style-name="Visited_20_Internet_20_Link"> Go To Top </text:a></text:p>
      <text:p text:style-name="Text_20_body">The Logical Architecture uses explicit <text:a xlink:type="simple" xlink:href="https://wiki.didosolutions.com/fxdemo/dido_99_annexes/annex-b-terms-and-definitions/c/communication_endpoint" text:style-name="Internet_20_link" text:visited-style-name="Visited_20_Internet_20_Link">Communication Endpoints</text:a> to describe information exchange among logical Nodes.</text:p>
      <text:p text:style-name="Text_20_body">A logical Node does not rely on hidden coupling, shared implementation state, undocumented dependencies, or implicit control paths as the basis for architectural interaction. Logical communication occurs through defined endpoints, defined interaction roles, and defined <text:a xlink:type="simple" xlink:href="https://wiki.didosolutions.com/fxdemo/dido_99_annexes/annex-b-terms-and-definitions/l/logical_data_structure_definition" text:style-name="Internet_20_link" text:visited-style-name="Visited_20_Internet_20_Link">information structures</text:a>.</text:p>
      <text:p text:style-name="Text_20_body">Implementation profiles select mechanisms such as DDS, REST, RPC, Protocol Buffers, message queues, event streams, file exchange, or shared services to realise those endpoints. The Logical Architecture defines the communication relationships, not the implementation technolog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39:41</meta:creation-date>
    <dc:creator>Generated</dc:creator>
    <dc:date>2026-08-24T03::39:41</dc:date>
    <dc:language>en-US</dc:language>
    <meta:editing-cycles>1</meta:editing-cycles>
    <meta:editing-duration>PT0S</meta:editing-duration>
    <dc:title>fxdemo:02-part:04-logical-architecture-principles:04-2-explicit-communication-over-implicit-coupling:start</dc:title>
  </office:meta>
</office:document-meta>
</file>