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2-part:04-logical-architecture-principles:04-1-distributed-node-based-architecture:start"/><text:bookmark-start text:name="__RefHeading___distributed_node-based_architecture_1"/><text:bookmark-start text:name="distributed_node-based_architecture"/>4.1 Distributed Node-Based Architecture<text:bookmark-end text:name="__RefHeading___distributed_node-based_architecture_1"/><text:bookmark-end text:name="distributed_node-based_architecture"/></text:h>
      <text:p text:style-name="Text_20_body"><text:a xlink:type="simple" xlink:href="https://wiki.didosolutions.com/fxdemo/02-part/start" text:style-name="Internet_20_link" text:visited-style-name="Visited_20_Internet_20_Link"> Go To Top </text:a></text:p>
      <text:p text:style-name="Text_20_body">The Logical Architecture organises the system as a network of identifiable logical Nodes.</text:p>
      <text:p text:style-name="Text_20_body">Each logical Node has a logical <text:a xlink:type="simple" xlink:href="https://wiki.didosolutions.com/dido/99_annexes/99_annexes/annex-b-terms-and-definitions/l/logical_node_identity" text:style-name="Internet_20_link" text:visited-style-name="Visited_20_Internet_20_Link">Node Identity</text:a>, performs one or more logical <text:a xlink:type="simple" xlink:href="https://wiki.didosolutions.com/dido/99_annexes/99_annexes/annex-b-terms-and-definitions/l/logical_node_role" text:style-name="Internet_20_link" text:visited-style-name="Visited_20_Internet_20_Link">Node Roles</text:a>, participates in one or more logical Runtime Planes, and communicates through explicit logical <text:a xlink:type="simple" xlink:href="https://wiki.didosolutions.com/dido/99_annexes/99_annexes/annex-b-terms-and-definitions/l/logical_communication_endpoint" text:style-name="Internet_20_link" text:visited-style-name="Visited_20_Internet_20_Link">Communication Endpoints</text:a>.</text:p>
      <text:p text:style-name="Text_20_body">Distribution matters at the logical level because the architecture assumes separately identifiable participants that coordinate through explicit information exchange. This logical distribution does not prescribe separate machines, containers, processes, threads, services, or deployment units. Later implementation and deployment profiles decide how to realise logical Nod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0::50:53</meta:creation-date>
    <dc:creator>Generated</dc:creator>
    <dc:date>2026-08-22T20::50:53</dc:date>
    <dc:language>en-US</dc:language>
    <meta:editing-cycles>1</meta:editing-cycles>
    <meta:editing-duration>PT0S</meta:editing-duration>
    <dc:title>fxdemo:02-part:04-logical-architecture-principles:04-1-distributed-node-based-architecture:start</dc:title>
  </office:meta>
</office:document-meta>
</file>