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3-traceability-to-parent-and-source-architectures:start"/><text:bookmark-start text:name="__RefHeading___traceability_to_parent_and_source_architectures_1"/><text:bookmark-start text:name="traceability_to_parent_and_source_architectures"/>3. Traceability to Parent and Source Architectures<text:bookmark-end text:name="__RefHeading___traceability_to_parent_and_source_architectures_1"/><text:bookmark-end text:name="traceability_to_parent_and_source_architectures"/></text:h>
      <text:p text:style-name="Text_20_body">This part preserves <text:a xlink:type="simple" xlink:href="https://wiki.didosolutions.com/fxdemo/99_part_annexes/annex-b-terms-and-definitions/t/traceability" text:style-name="Internet_20_link" text:visited-style-name="Visited_20_Internet_20_Link">Traceability</text:a> to SIP-RA, FDIS-RA, the Part 1 Conceptual Architecture, and the original FX Demo Reference Architecture.</text:p>
      <text:p text:style-name="Text_20_body">SIP-RA provides the parent with a structured information processing discipline. FDIS-RA provides financial-domain interpretation alignment. Part 1 provides the conceptual foundation; this part specialises in a distributed, node-based Logical Architecture / PIM. The original FX Demo Reference Architecture provides source material that this part generalises into platform-independent logical structures, relationships, responsibilities, and interaction patter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32:03</meta:creation-date>
    <dc:creator>Generated</dc:creator>
    <dc:date>2026-08-24T03::32:03</dc:date>
    <dc:language>en-US</dc:language>
    <meta:editing-cycles>1</meta:editing-cycles>
    <meta:editing-duration>PT0S</meta:editing-duration>
    <dc:title>fxdemo:02-part:03-traceability-to-parent-and-source-architectures:start</dc:title>
  </office:meta>
</office:document-meta>
</file>