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3-traceability-to-parent-and-source-architectures:03-5-traceability-position:start"/><text:bookmark-start text:name="__RefHeading___traceability_position_1"/><text:bookmark-start text:name="traceability_position"/>3.5 Traceability Position<text:bookmark-end text:name="__RefHeading___traceability_position_1"/><text:bookmark-end text:name="traceability_posi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is part uses the following <text:a xlink:type="simple" xlink:href="https://wiki.didosolutions.com/fxdemo/dido_99_annexes/annex-b-terms-and-definitions/t/traceability" text:style-name="Internet_20_link" text:visited-style-name="Visited_20_Internet_20_Link">Traceability</text:a> position.</text:p>
      <text:p text:style-name="Text_20_body">SIP-RA provides the parent with a structured information processing discipline. FDIS-RA provides financial-domain interpretation alignment. Part 1 provides the conceptual foundation. The original FX Demo Reference Architecture provides source material that this part normalises into a distributed, node-based Logical Architecture / PIM.</text:p>
      <text:p text:style-name="Text_20_body">This traceability position prevents three kinds of confusion.</text:p>
      <text:p text:style-name="Text_20_body">First, it prevents the Logical Architecture / PIM from replacing the Part 1 Conceptual Architecture. Second, it prevents the original FX Demo Reference Architecture from remaining a mixed-layer controlling document. Third, it prevents implementation mechanisms such as DDS, REST, RPC, Protocol Buffers, IDL, Python, Kubernetes, K3S, Docker, RTI Connext DDS, or Crucible from defining the logical architecture.</text:p>
      <text:p text:style-name="Text_20_body">Part 2 defines one platform-independent, distributed, node-based logical architecture. Later parts specialise, implement, deploy, test, and <text:a xlink:type="simple" xlink:href="https://wiki.didosolutions.com/fxdemo/dido_99_annexes/annex-b-terms-and-definitions/e/evidence" text:style-name="Internet_20_link" text:visited-style-name="Visited_20_Internet_20_Link">evidence</text:a> the Logical Architecture while preserving <text:a xlink:type="simple" xlink:href="https://wiki.didosolutions.com/fxdemo/dido_99_annexes/annex-b-terms-and-definitions/t/traceability" text:style-name="Internet_20_link" text:visited-style-name="Visited_20_Internet_20_Link">Traceability</text:a> back to Part 1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58:54</meta:creation-date>
    <dc:creator>Generated</dc:creator>
    <dc:date>2026-08-24T04::58:54</dc:date>
    <dc:language>en-US</dc:language>
    <meta:editing-cycles>1</meta:editing-cycles>
    <meta:editing-duration>PT0S</meta:editing-duration>
    <dc:title>fxdemo:02-part:03-traceability-to-parent-and-source-architectures:03-5-traceability-position:start</dc:title>
  </office:meta>
</office:document-meta>
</file>