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2-part:03-traceability-to-parent-and-source-architectures:03-3-traceability-to-part-1-conceptual-architecture:start"/><text:bookmark-start text:name="__RefHeading___traceability_to_part_1_conceptual_architecture_1"/><text:bookmark-start text:name="traceability_to_part_1_conceptual_architecture"/>3.3 Traceability to Part 1 Conceptual Architecture<text:bookmark-end text:name="__RefHeading___traceability_to_part_1_conceptual_architecture_1"/><text:bookmark-end text:name="traceability_to_part_1_conceptual_architecture"/></text:h>
      <text:p text:style-name="Text_20_body">Part 1 defines the conceptual foundation for the Financial Systems Archetype. This part builds outward from that foundation by specialising the concepts from Part 1 into platform-independent logical elements.</text:p>
      <text:p text:style-name="Text_20_body">This part does not redefine the concepts in Part 1. It gives those concepts logical structure, relationships, responsibilities, constraints, and interaction patterns.</text:p>
      <text:p text:style-name="Text_20_body">Table 3-3:	Part 1 concepts specialised by the Logical Architecture / PIM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Part 1 concept </text:p>
          </table:table-cell>
          <table:table-cell office:value-type="string" table:style-name="tableheader">
            <text:p text:style-name="Table_20_Heading"> Part 2: logical treatment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fxdemo/99_part_annexes/annex-b-terms-and-definitions/n/node" text:style-name="Internet_20_link" text:visited-style-name="Visited_20_Internet_20_Link">Node</text:a> </text:p>
          </table:table-cell>
          <table:table-cell office:value-type="string" table:style-name="tablecell">
            <text:p text:style-name="tablealignleft"> Logical Node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fxdemo/99_part_annexes/annex-b-terms-and-definitions/n/node_identity" text:style-name="Internet_20_link" text:visited-style-name="Visited_20_Internet_20_Link">Node Identity</text:a> </text:p>
          </table:table-cell>
          <table:table-cell office:value-type="string" table:style-name="tablecell">
            <text:p text:style-name="tablealignleft"> <text:a xlink:type="simple" xlink:href="https://wiki.didosolutions.com/fxdemo/99_part_annexes/annex-b-terms-and-definitions/l/logical_node_identity" text:style-name="Internet_20_link" text:visited-style-name="Visited_20_Internet_20_Link">Logical Node Identity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fxdemo/99_part_annexes/annex-b-terms-and-definitions/n/node_role" text:style-name="Internet_20_link" text:visited-style-name="Visited_20_Internet_20_Link">Node Role</text:a> </text:p>
          </table:table-cell>
          <table:table-cell office:value-type="string" table:style-name="tablecell">
            <text:p text:style-name="tablealignleft"> <text:a xlink:type="simple" xlink:href="https://wiki.didosolutions.com/fxdemo/99_part_annexes/annex-b-terms-and-definitions/l/logical_node_role" text:style-name="Internet_20_link" text:visited-style-name="Visited_20_Internet_20_Link">Logical Node Role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fxdemo/99_part_annexes/annex-b-terms-and-definitions/r/runtime_plane" text:style-name="Internet_20_link" text:visited-style-name="Visited_20_Internet_20_Link">Runtime Plane</text:a> </text:p>
          </table:table-cell>
          <table:table-cell office:value-type="string" table:style-name="tablecell">
            <text:p text:style-name="tablealignleft"> Logical Runtime Plane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fxdemo/99_part_annexes/annex-b-terms-and-definitions/c/communication_endpoint" text:style-name="Internet_20_link" text:visited-style-name="Visited_20_Internet_20_Link">Communication Endpoint</text:a> </text:p>
          </table:table-cell>
          <table:table-cell office:value-type="string" table:style-name="tablecell">
            <text:p text:style-name="tablealignleft"> <text:a xlink:type="simple" xlink:href="https://wiki.didosolutions.com/fxdemo/99_part_annexes/annex-b-terms-and-definitions/l/logical_communication_endpoint" text:style-name="Internet_20_link" text:visited-style-name="Visited_20_Internet_20_Link">Logical Communication Endpoint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fxdemo/99_part_annexes/annex-b-terms-and-definitions/d/data_structure_definition" text:style-name="Internet_20_link" text:visited-style-name="Visited_20_Internet_20_Link">Data Structure Definition</text:a> </text:p>
          </table:table-cell>
          <table:table-cell office:value-type="string" table:style-name="tablecell">
            <text:p text:style-name="tablealignleft"> <text:a xlink:type="simple" xlink:href="https://wiki.didosolutions.com/fxdemo/99_part_annexes/annex-b-terms-and-definitions/l/logical_data_structure_definition" text:style-name="Internet_20_link" text:visited-style-name="Visited_20_Internet_20_Link">Logical Data Structure Definition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fxdemo/99_part_annexes/annex-b-terms-and-definitions/d/data_structure_instance" text:style-name="Internet_20_link" text:visited-style-name="Visited_20_Internet_20_Link">Data Structure Instance</text:a> </text:p>
          </table:table-cell>
          <table:table-cell office:value-type="string" table:style-name="tablecell">
            <text:p text:style-name="tablealignleft"> <text:a xlink:type="simple" xlink:href="https://wiki.didosolutions.com/fxdemo/99_part_annexes/annex-b-terms-and-definitions/l/logical_data_structure_instance" text:style-name="Internet_20_link" text:visited-style-name="Visited_20_Internet_20_Link">Logical Data Structure Instance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fxdemo/99_part_annexes/annex-b-terms-and-definitions/e/evidence" text:style-name="Internet_20_link" text:visited-style-name="Visited_20_Internet_20_Link">Evidence</text:a> </text:p>
          </table:table-cell>
          <table:table-cell office:value-type="string" table:style-name="tablecell">
            <text:p text:style-name="tablealignleft"> Logical evidence expectation or logical evidence class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fxdemo/99_part_annexes/annex-b-terms-and-definitions/t/traceability" text:style-name="Internet_20_link" text:visited-style-name="Visited_20_Internet_20_Link">Traceability</text:a> </text:p>
          </table:table-cell>
          <table:table-cell office:value-type="string" table:style-name="tablecell">
            <text:p text:style-name="tablealignleft"> Logical traceability relationship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fxdemo/99_part_annexes/annex-b-terms-and-definitions/c/classification_path" text:style-name="Internet_20_link" text:visited-style-name="Visited_20_Internet_20_Link">Classification Path</text:a> </text:p>
          </table:table-cell>
          <table:table-cell office:value-type="string" table:style-name="tablecell">
            <text:p text:style-name="tablealignleft"> Logical scope inherited by profiles and logical models </text:p>
          </table:table-cell>
        </table:table-row>
        <table:table-row>
          <table:table-cell office:value-type="string" table:style-name="tablecell">
            <text:p text:style-name="tablealignleft"> Separation of Concerns </text:p>
          </table:table-cell>
          <table:table-cell office:value-type="string" table:style-name="tablecell">
            <text:p text:style-name="tablealignleft"> Logical separation of runtime, information, governance, traceability, and evidence concerns </text:p>
          </table:table-cell>
        </table:table-row>
      </table:table>
      <text:p text:style-name="Text_20_body">The <text:a xlink:type="simple" xlink:href="https://wiki.didosolutions.com/fxdemo/99_part_annexes/annex-b-terms-and-definitions/t/traceability" text:style-name="Internet_20_link" text:visited-style-name="Visited_20_Internet_20_Link">Traceability</text:a> from Part 1 to Part 2 allows reviewers to confirm that the Logical Architecture / PIM preserves the conceptual foundation while adding logical specificity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7::33:09</meta:creation-date>
    <dc:creator>Generated</dc:creator>
    <dc:date>2026-08-24T07::33:09</dc:date>
    <dc:language>en-US</dc:language>
    <meta:editing-cycles>1</meta:editing-cycles>
    <meta:editing-duration>PT0S</meta:editing-duration>
    <dc:title>fxdemo:02-part:03-traceability-to-parent-and-source-architectures:03-3-traceability-to-part-1-conceptual-architecture:start</dc:title>
  </office:meta>
</office:document-meta>
</file>