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03-1-traceability-to-sip-ra:start"/><text:bookmark-start text:name="__RefHeading___traceability_to_sip-ra_1"/><text:bookmark-start text:name="traceability_to_sip-ra"/>3.1 Traceability to SIP-RA<text:bookmark-end text:name="__RefHeading___traceability_to_sip-ra_1"/><text:bookmark-end text:name="traceability_to_sip-ra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IP-RA supplies the parent architecture discipline for structured information processing systems. This part specialises that discipline into a distributed, node-based Logical Architecture for financial systems.</text:p>
      <text:p text:style-name="Text_20_body">The Logical Architecture / PIM preserves the SIP-RA emphasis on structured information, explicit interfaces, separation of concerns, <text:a xlink:type="simple" xlink:href="https://wiki.didosolutions.com/dido/99_annexes/annex-b-terms-and-definitions/t/traceability" text:style-name="Internet_20_link" text:visited-style-name="Visited_20_Internet_20_Link">Traceability</text:a>, governed processing, reviewability, and implementation independence. It applies those concerns by defining identifiable logical Nodes,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, <text:a xlink:type="simple" xlink:href="https://wiki.didosolutions.com/dido/99_annexes/annex-b-terms-and-definitions/l/logical_data_structure_definition" text:style-name="Internet_20_link" text:visited-style-name="Visited_20_Internet_20_Link">Logical Data Structure Definitions</text:a>, logical Runtime Planes, logical interaction patterns, and logical traceability relationships.</text:p>
      <text:p text:style-name="Text_20_body">Table 3-1:	SIP-RA concerns addressed by the Logical Architecture / PIM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P-RA concern </text:p>
          </table:table-cell>
          <table:table-cell office:value-type="string" table:style-name="tableheader">
            <text:p text:style-name="Table_20_Heading"> Part 2: logical treatment </text:p>
          </table:table-cell>
        </table:table-row>
        <table:table-row>
          <table:table-cell office:value-type="string" table:style-name="tablecell">
            <text:p text:style-name="tablealignleft"> Structured information processing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l/logical_data_structure_definition" text:style-name="Internet_20_link" text:visited-style-name="Visited_20_Internet_20_Link">logical information structures</text:a>, <text:a xlink:type="simple" xlink:href="https://wiki.didosolutions.com/dido/99_annexes/annex-b-terms-and-definitions/l/logical_message" text:style-name="Internet_20_link" text:visited-style-name="Visited_20_Internet_20_Link">logical messages</text:a>, <text:a xlink:type="simple" xlink:href="https://wiki.didosolutions.com/dido/99_annexes/annex-b-terms-and-definitions/l/logical_event" text:style-name="Internet_20_link" text:visited-style-name="Visited_20_Internet_20_Link">logical events</text:a>, <text:a xlink:type="simple" xlink:href="https://wiki.didosolutions.com/dido/99_annexes/annex-b-terms-and-definitions/l/logical_command" text:style-name="Internet_20_link" text:visited-style-name="Visited_20_Internet_20_Link">logical commands</text:a>, <text:a xlink:type="simple" xlink:href="https://wiki.didosolutions.com/dido/99_annexes/annex-b-terms-and-definitions/l/logical_assertion" text:style-name="Internet_20_link" text:visited-style-name="Visited_20_Internet_20_Link">logical assertions</text:a>, and <text:a xlink:type="simple" xlink:href="https://wiki.didosolutions.com/dido/99_annexes/annex-b-terms-and-definitions/l/logical_record" text:style-name="Internet_20_link" text:visited-style-name="Visited_20_Internet_20_Link">logical records</text:a>. </text:p>
          </table:table-cell>
        </table:table-row>
        <table:table-row>
          <table:table-cell office:value-type="string" table:style-name="tablecell">
            <text:p text:style-name="tablealignleft"> Explicit interfaces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 and logical interaction roles. </text:p>
          </table:table-cell>
        </table:table-row>
        <table:table-row>
          <table:table-cell office:value-type="string" table:style-name="tablecell">
            <text:p text:style-name="tablealignleft"> Separation of concerns </text:p>
          </table:table-cell>
          <table:table-cell office:value-type="string" table:style-name="tablecell">
            <text:p text:style-name="tablealignleft"> Defines logical Runtime Planes and separates control, data, health, policy/release, and audit/provenance concerns. </text:p>
          </table:table-cell>
        </table:table-row>
        <table:table-row>
          <table:table-cell office:value-type="string" table:style-name="tablecell">
            <text:p text:style-name="tablealignleft"> Traceable interpretation </text:p>
          </table:table-cell>
          <table:table-cell office:value-type="string" table:style-name="tablecell">
            <text:p text:style-name="tablealignleft"> Defines logical traceability relationships between concepts and logical elements, and between logical interactions and evidence expectations. </text:p>
          </table:table-cell>
        </table:table-row>
        <table:table-row>
          <table:table-cell office:value-type="string" table:style-name="tablecell">
            <text:p text:style-name="tablealignleft"> Governed processing across boundaries </text:p>
          </table:table-cell>
          <table:table-cell office:value-type="string" table:style-name="tablecell">
            <text:p text:style-name="tablealignleft"> Defines logical governance relationships, <text:a xlink:type="simple" xlink:href="https://wiki.didosolutions.com/dido/99_annexes/annex-b-terms-and-definitions/l/logical_policy_constraints" text:style-name="Internet_20_link" text:visited-style-name="Visited_20_Internet_20_Link">logical policy constraints</text:a>, and logical release interactions. </text:p>
          </table:table-cell>
        </table:table-row>
        <table:table-row>
          <table:table-cell office:value-type="string" table:style-name="tablecell">
            <text:p text:style-name="tablealignleft"> Audit and review </text:p>
          </table:table-cell>
          <table:table-cell office:value-type="string" table:style-name="tablecell">
            <text:p text:style-name="tablealignleft"> Defines logical audit, provenance, <text:a xlink:type="simple" xlink:href="https://wiki.didosolutions.com/dido/99_annexes/annex-b-terms-and-definitions/e/evidence" text:style-name="Internet_20_link" text:visited-style-name="Visited_20_Internet_20_Link">evidence</text:a>, replay, and reconstruction relationships. </text:p>
          </table:table-cell>
        </table:table-row>
        <table:table-row>
          <table:table-cell office:value-type="string" table:style-name="tablecell">
            <text:p text:style-name="tablealignleft"> Implementation independence </text:p>
          </table:table-cell>
          <table:table-cell office:value-type="string" table:style-name="tablecell">
            <text:p text:style-name="tablealignleft"> Avoids binding logical elements to DDS, REST, RPC, Protocol Buffers, IDL, Python, Kubernetes, K3S, Docker, RTI Connext DDS, Crucible, or other implementation mechanism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5:33</meta:creation-date>
    <dc:creator>Generated</dc:creator>
    <dc:date>2026-08-24T03::55:33</dc:date>
    <dc:language>en-US</dc:language>
    <meta:editing-cycles>1</meta:editing-cycles>
    <meta:editing-duration>PT0S</meta:editing-duration>
    <dc:title>fxdemo:02-part:03-traceability-to-parent-and-source-architectures:03-1-traceability-to-sip-ra:start</dc:title>
  </office:meta>
</office:document-meta>
</file>