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2-relationship-to-part-0-and-part-1:start"/><text:bookmark-start text:name="__RefHeading___relationship_to_part_0_and_part_1_1"/><text:bookmark-start text:name="relationship_to_part_0_and_part_1"/>2. Relationship to Part 0 and Part 1<text:bookmark-end text:name="__RefHeading___relationship_to_part_0_and_part_1_1"/><text:bookmark-end text:name="relationship_to_part_0_and_part_1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Part 0 provides the Document Set Overview and Reader’s Guide for the Financial Systems Archetype. It explains the purpose of the document set, the relationship to SDIS/SIP-RA, the layered document structure, the onion model, document responsibilities, layering rules, and navigation guidance.</text:p>
      <text:p text:style-name="Text_20_body">Part 1 defines the Conceptual Architecture for the Financial Systems Archetype. It establishes the conceptual definitions, classification model, separation-of-concerns model, <text:a xlink:type="simple" xlink:href="https://wiki.didosolutions.com/fxdemo/99_part_annexes/annex-b-terms-and-definitions/r/runtime_plane" text:style-name="Internet_20_link" text:visited-style-name="Visited_20_Internet_20_Link">Runtime Plane</text:a> concepts, <text:a xlink:type="simple" xlink:href="https://wiki.didosolutions.com/fxdemo/99_part_annexes/annex-b-terms-and-definitions/t/traceability" text:style-name="Internet_20_link" text:visited-style-name="Visited_20_Internet_20_Link">Traceability</text:a> concepts, <text:a xlink:type="simple" xlink:href="https://wiki.didosolutions.com/fxdemo/99_part_annexes/annex-b-terms-and-definitions/e/evidence" text:style-name="Internet_20_link" text:visited-style-name="Visited_20_Internet_20_Link">Evidence</text:a> concepts, and conceptual requirements that later parts preserve.</text:p>
      <text:p text:style-name="Text_20_body">This part depends on both Part 0 and Part 1. It relies on Part 0 for the document-set map and layering rules. It relies on Part 1 for the conceptual foundation.</text:p>
      <text:p text:style-name="Text_20_body">Part 2 performs the second architectural role within the document set. It defines a single distributed, node-based Logical Architecture / PIM that conforms to Part 1. It specialises Part 1 concepts into platform-independent logical Nodes, <text:a xlink:type="simple" xlink:href="https://wiki.didosolutions.com/fxdemo/99_part_annexes/annex-b-terms-and-definitions/l/logical_node_role" text:style-name="Internet_20_link" text:visited-style-name="Visited_20_Internet_20_Link">Logical Node Roles</text:a>, <text:a xlink:type="simple" xlink:href="https://wiki.didosolutions.com/fxdemo/99_part_annexes/annex-b-terms-and-definitions/l/logical_communication_endpoint" text:style-name="Internet_20_link" text:visited-style-name="Visited_20_Internet_20_Link">Logical Communication Endpoints</text:a>, <text:a xlink:type="simple" xlink:href="https://wiki.didosolutions.com/fxdemo/99_part_annexes/annex-b-terms-and-definitions/l/logical_data_structure_definition" text:style-name="Internet_20_link" text:visited-style-name="Visited_20_Internet_20_Link">Logical Data Structure Definitions</text:a>, logical Runtime Planes, logical interaction patterns, logical governance relationships, and logical traceability relationships.</text:p>
      <text:p text:style-name="Text_20_body">Table 2-1 summarises the relationship among Part 0, Part 1, and Part 2.</text:p>
      <text:p text:style-name="Text_20_body">Table 2-1:	Relationship among Part 0, Part 1, and Part 2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t </text:p>
          </table:table-cell>
          <table:table-cell office:value-type="string" table:style-name="tableheader">
            <text:p text:style-name="Table_20_Heading"> Role </text:p>
          </table:table-cell>
        </table:table-row>
        <table:table-row>
          <table:table-cell office:value-type="string" table:style-name="tablecell">
            <text:p text:style-name="tablealignleft"> Part 0 </text:p>
          </table:table-cell>
          <table:table-cell office:value-type="string" table:style-name="tablecell">
            <text:p text:style-name="tablealignleft"> Explains how to read and use the Financial Systems Archetype document set. </text:p>
          </table:table-cell>
        </table:table-row>
        <table:table-row>
          <table:table-cell office:value-type="string" table:style-name="tablecell">
            <text:p text:style-name="tablealignleft"> Part 1 </text:p>
          </table:table-cell>
          <table:table-cell office:value-type="string" table:style-name="tablecell">
            <text:p text:style-name="tablealignleft"> Defines the Conceptual Architecture used by the Financial Systems Archetype document set. </text:p>
          </table:table-cell>
        </table:table-row>
        <table:table-row>
          <table:table-cell office:value-type="string" table:style-name="tablecell">
            <text:p text:style-name="tablealignleft"> Part 2 </text:p>
          </table:table-cell>
          <table:table-cell office:value-type="string" table:style-name="tablecell">
            <text:p text:style-name="tablealignleft"> Defines a distributed, node-based Logical Architecture / PIM that conforms to Part 1. </text:p>
          </table:table-cell>
        </table:table-row>
      </table:table>
      <text:p text:style-name="Text_20_body">Part 0 tells readers how the document set works. Part 1 defines the concepts at the centre of the architecture. Part 2 defines a platform-independent Logical Architecture that builds outward from those concep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55:34</meta:creation-date>
    <dc:creator>Generated</dc:creator>
    <dc:date>2026-08-24T12::55:34</dc:date>
    <dc:language>en-US</dc:language>
    <meta:editing-cycles>1</meta:editing-cycles>
    <meta:editing-duration>PT0S</meta:editing-duration>
    <dc:title>fxdemo:02-part:02-relationship-to-part-0-and-part-1:start</dc:title>
  </office:meta>
</office:document-meta>
</file>