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0-introduction:start"/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<text:a xlink:type="simple" xlink:href="https://wiki.didosolutions.com/fxdemo/02-part/start" text:style-name="Internet_20_link" text:visited-style-name="Visited_20_Internet_20_Link">Go to Top</text:a></text:p>
      <text:p text:style-name="Text_20_body"><text:a xlink:type="simple" xlink:href="https://wiki.didosolutions.com/fxdemo/99_part_annexes/annex-b-terms-and-definitions/f/financial_system" text:style-name="Internet_20_link" text:visited-style-name="Visited_20_Internet_20_Link">Financial systems</text:a> often operate across institutions, platforms, jurisdictions, organisations, and technical environments. They exchange structured information, coordinate operational behaviour, apply rules, produce analytical results, control release, record <text:a xlink:type="simple" xlink:href="https://wiki.didosolutions.com/fxdemo/99_part_annexes/annex-b-terms-and-definitions/p/provenance" text:style-name="Internet_20_link" text:visited-style-name="Visited_20_Internet_20_Link">provenance</text:a>, and preserve <text:a xlink:type="simple" xlink:href="https://wiki.didosolutions.com/fxdemo/99_part_annexes/annex-b-terms-and-definitions/e/evidence" text:style-name="Internet_20_link" text:visited-style-name="Visited_20_Internet_20_Link">evidence</text:a>. A Logical Architecture must organise those responsibilities before any implementation profile selects technologies, products, protocols, programming languages, deployment mechanisms, or runtime infrastructure.</text:p>
      <text:p text:style-name="Text_20_body"><text:a xlink:type="simple" xlink:href="https://wiki.didosolutions.com/fxdemo/01-part/start" text:style-name="Internet_20_link" text:visited-style-name="Visited_20_Internet_20_Link">Part 1: Conceptual Architecture</text:a> defines the conceptual foundation for the Financial Systems <text:a xlink:type="simple" xlink:href="https://wiki.didosolutions.com/fxdemo/99_part_annexes/annex-b-terms-and-definitions/a/archetype" text:style-name="Internet_20_link" text:visited-style-name="Visited_20_Internet_20_Link">Archetype</text:a>. This part builds outward from that foundation by defining a distributed, node-based Logical Architecture as a <text:a xlink:type="simple" xlink:href="https://wiki.didosolutions.com/fxdemo/99_part_annexes/annex-b-terms-and-definitions/p/platform_independent_model" text:style-name="Internet_20_link" text:visited-style-name="Visited_20_Internet_20_Link">Platform Independent Model</text:a>. It treats the system as a network of identifiable logical <text:a xlink:type="simple" xlink:href="https://wiki.didosolutions.com/fxdemo/99_part_annexes/annex-b-terms-and-definitions/n/node" text:style-name="Internet_20_link" text:visited-style-name="Visited_20_Internet_20_Link">Nodes</text:a> that communicate via explicit logical <text:a xlink:type="simple" xlink:href="https://wiki.didosolutions.com/fxdemo/99_part_annexes/annex-b-terms-and-definitions/c/communication_endpoint" text:style-name="Internet_20_link" text:visited-style-name="Visited_20_Internet_20_Link">Communication Endpoints</text:a> and exchange logical Data Structure Instances conforming to logical Data Structure Definitions.</text:p>
      <text:p text:style-name="Text_20_body">This part makes distribution a logical architectural choice. The Logical Architecture supports independently operating Logical Nodes, cross-boundary communication, and participation in <text:a xlink:type="simple" xlink:href="https://wiki.didosolutions.com/fxdemo/99_part_annexes/annex-b-terms-and-definitions/r/runtime_plane" text:style-name="Internet_20_link" text:visited-style-name="Visited_20_Internet_20_Link">Runtime Planes</text:a>, including the <text:a xlink:type="simple" xlink:href="https://wiki.didosolutions.com/fxdemo/99_part_annexes/annex-b-terms-and-definitions/c/control_plane" text:style-name="Internet_20_link" text:visited-style-name="Visited_20_Internet_20_Link">Control Plane</text:a>, <text:a xlink:type="simple" xlink:href="https://wiki.didosolutions.com/fxdemo/99_part_annexes/annex-b-terms-and-definitions/d/data_plane" text:style-name="Internet_20_link" text:visited-style-name="Visited_20_Internet_20_Link">Data Plane</text:a>, <text:a xlink:type="simple" xlink:href="https://wiki.didosolutions.com/fxdemo/99_part_annexes/annex-b-terms-and-definitions/h/health_and_observability_plane" text:style-name="Internet_20_link" text:visited-style-name="Visited_20_Internet_20_Link">Health and Observability Plane</text:a>, <text:a xlink:type="simple" xlink:href="https://wiki.didosolutions.com/fxdemo/99_part_annexes/annex-b-terms-and-definitions/p/policy_and_release_plane" text:style-name="Internet_20_link" text:visited-style-name="Visited_20_Internet_20_Link">Policy and Release Plane</text:a>, and <text:a xlink:type="simple" xlink:href="https://wiki.didosolutions.com/fxdemo/99_part_annexes/annex-b-terms-and-definitions/a/audit_and_provenance_plane" text:style-name="Internet_20_link" text:visited-style-name="Visited_20_Internet_20_Link">Audit and Provenance Plane</text:a>. This logical distribution supports modularity, separation of concerns, traceability, evidence, governance, and independent evolution.</text:p>
      <text:p text:style-name="Text_20_body">This part remains technology-neutral. Implementation profiles select mechanisms such as <text:a xlink:type="simple" xlink:href="https://wiki.didosolutions.com/fxdemo/99_part_annexes/annex-b-terms-and-definitions/d/data_distribution_service_dds" text:style-name="Internet_20_link" text:visited-style-name="Visited_20_Internet_20_Link">DDS</text:a>, <text:a xlink:type="simple" xlink:href="https://wiki.didosolutions.com/fxdemo/99_part_annexes/annex-b-terms-and-definitions/r/rest" text:style-name="Internet_20_link" text:visited-style-name="Visited_20_Internet_20_Link">REST</text:a>, <text:a xlink:type="simple" xlink:href="https://wiki.didosolutions.com/fxdemo/99_part_annexes/annex-b-terms-and-definitions/r/rpc" text:style-name="Internet_20_link" text:visited-style-name="Visited_20_Internet_20_Link">RPC</text:a>, Protocol Buffers, message queues, event streams, file exchange, shared services, libraries, threads, tasks, processes, containers, virtual machines, or other mechanisms to realise the logical architecture. Those choices support a selected implementation context. They do not define the Logical Architecture / PIM.</text:p>
      <text:p text:style-name="Text_20_body">This part provides the reusable logical foundation for domain profiles, including the FX Demo Logical Profile. Domain profiles specialise this Logical Architecture for a specific financial <text:a xlink:type="simple" xlink:href="https://wiki.didosolutions.com/fxdemo/99_part_annexes/annex-b-terms-and-definitions/d/domain" text:style-name="Internet_20_link" text:visited-style-name="Visited_20_Internet_20_Link">Domain</text:a>. Implementation profiles then map the Logical Architecture to selected technologies, and deployment, testability, and evidence plans define how those implementations run, produce evidence, and support review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00:37</meta:creation-date>
    <dc:creator>Generated</dc:creator>
    <dc:date>2026-08-24T09::00:37</dc:date>
    <dc:language>en-US</dc:language>
    <meta:editing-cycles>1</meta:editing-cycles>
    <meta:editing-duration>PT0S</meta:editing-duration>
    <dc:title>fxdemo:02-part:00-introduction:start</dc:title>
  </office:meta>
</office:document-meta>
</file>