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d902d94b204b9a3913945bf7a60a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start"/><text:bookmark-start text:name="__RefHeading___part_1conceptual_architecture_1"/><text:bookmark-start text:name="part_1conceptual_architecture"/>Part 1: Conceptual Architecture<text:bookmark-end text:name="__RefHeading___part_1conceptual_architecture_1"/><text:bookmark-end text:name="part_1conceptual_architecture"/></text:h>
      <text:p text:style-name="Text_20_body"><text:a xlink:type="simple" xlink:href="https://wiki.didosolutions.com/fxdemo/start" text:style-name="Internet_20_link" text:visited-style-name="Visited_20_Internet_20_Link"> Go to The FX Demo Root</text:a></text:p>
      <text:p text:style-name="Text_20_body"><draw:frame draw:style-name="mediacenter" draw:name="0" text:anchor-type="paragraph" draw:z-index="0" svg:width="10.583333333333cm" svg:height="5.7727272727273cm"><draw:image xlink:href="Pictures/bbd902d94b204b9a3913945bf7a60afc.png" xlink:type="simple" xlink:show="embed" xlink:actuate="onLoad"/></draw:frame></text:p>
      <text:p text:style-name="Plugin_Wrap_Paragraph_Centered">Foreign Exchange (FX) </text:p>
      <text:p text:style-name="Text_20_body">* <text:a xlink:type="simple" xlink:href="https://wiki.didosolutions.com/fxdemo/01-part/00-foreword/start" text:style-name="Internet_20_link" text:visited-style-name="Visited_20_Internet_20_Link">Foreword</text:a></text:p>
      <text:a xlink:type="simple" xlink:href="https://wiki.didosolutions.com/fxdemo/01-part/01-introduction/start" text:style-name="Internet_20_link" text:visited-style-name="Visited_20_Internet_20_Link">Introduction</text:a>
      <text:a xlink:type="simple" xlink:href="https://wiki.didosolutions.com/fxdemo/01-part/02-scope/start" text:style-name="Internet_20_link" text:visited-style-name="Visited_20_Internet_20_Link">1. Scope</text:a>
      <text:a xlink:type="simple" xlink:href="https://wiki.didosolutions.com/fxdemo/01-part/03-relationship-to-part-0/start" text:style-name="Internet_20_link" text:visited-style-name="Visited_20_Internet_20_Link">2. Relationship to Part 0</text:a>
      <text:a xlink:type="simple" xlink:href="https://wiki.didosolutions.com/fxdemo/01-part/04-traceability-to-parent-and-source-architectures/start" text:style-name="Internet_20_link" text:visited-style-name="Visited_20_Internet_20_Link">3. Traceability to Parent and Source Architectures</text:a>
      <text:a xlink:type="simple" xlink:href="https://wiki.didosolutions.com/fxdemo/01-part/04-traceability-to-parent-and-source-architectures/04-1-traceability-to-sip-ra" text:style-name="Internet_20_link" text:visited-style-name="Visited_20_Internet_20_Link">3.1 Traceability to SIP-RA</text:a>
      <text:a xlink:type="simple" xlink:href="https://wiki.didosolutions.com/fxdemo/01-part/04-traceability-to-parent-and-source-architectures/04-2-alignment-with-fdis-ra" text:style-name="Internet_20_link" text:visited-style-name="Visited_20_Internet_20_Link">3.2 Alignment with FDIS-RA</text:a>
      <text:a xlink:type="simple" xlink:href="https://wiki.didosolutions.com/fxdemo/01-part/04-traceability-to-parent-and-source-architectures/04-3-coverage-of-the-original-fx-demo-reference-architecture" text:style-name="Internet_20_link" text:visited-style-name="Visited_20_Internet_20_Link">3.3 Coverage of the Original FX Demo Reference Architecture</text:a>
      <text:a xlink:type="simple" xlink:href="https://wiki.didosolutions.com/fxdemo/01-part/04-traceability-to-parent-and-source-architectures/04-4-traceability-position" text:style-name="Internet_20_link" text:visited-style-name="Visited_20_Internet_20_Link">3.4 Traceability Position</text:a>
      <text:a xlink:type="simple" xlink:href="https://wiki.didosolutions.com/fxdemo/01-part/05-conceptual-architecture-principles/start" text:style-name="Internet_20_link" text:visited-style-name="Visited_20_Internet_20_Link">4. Conceptual Architecture Principles</text:a>
      <text:a xlink:type="simple" xlink:href="https://wiki.didosolutions.com/fxdemo/01-part/05-conceptual-architecture-principles/05-1-separation-of-concerns" text:style-name="Internet_20_link" text:visited-style-name="Visited_20_Internet_20_Link">4.1 Separation of Concerns</text:a>
      <text:a xlink:type="simple" xlink:href="https://wiki.didosolutions.com/fxdemo/01-part/05-conceptual-architecture-principles/05-2-platform-independence" text:style-name="Internet_20_link" text:visited-style-name="Visited_20_Internet_20_Link">4.2 Platform Independence</text:a>
      <text:a xlink:type="simple" xlink:href="https://wiki.didosolutions.com/fxdemo/01-part/05-conceptual-architecture-principles/05-3-classification-before-implementation" text:style-name="Internet_20_link" text:visited-style-name="Visited_20_Internet_20_Link">4.3 Classification Before Implementation</text:a>
      <text:a xlink:type="simple" xlink:href="https://wiki.didosolutions.com/fxdemo/01-part/05-conceptual-architecture-principles/05-4-logical-meaning-before-physical-realisation" text:style-name="Internet_20_link" text:visited-style-name="Visited_20_Internet_20_Link">4.4 Logical Meaning Before Physical Realisation</text:a>
      <text:a xlink:type="simple" xlink:href="https://wiki.didosolutions.com/fxdemo/01-part/05-conceptual-architecture-principles/05-5-traceability" text:style-name="Internet_20_link" text:visited-style-name="Visited_20_Internet_20_Link">4.5 Traceability</text:a>
      <text:a xlink:type="simple" xlink:href="https://wiki.didosolutions.com/fxdemo/01-part/05-conceptual-architecture-principles/05-6-evidence-orientation" text:style-name="Internet_20_link" text:visited-style-name="Visited_20_Internet_20_Link">4.6 Evidence Orientation</text:a>
      <text:a xlink:type="simple" xlink:href="https://wiki.didosolutions.com/fxdemo/01-part/05-conceptual-architecture-principles/05-7-governance-of-meaning" text:style-name="Internet_20_link" text:visited-style-name="Visited_20_Internet_20_Link">4.7 Governance of Meaning</text:a>
      <text:a xlink:type="simple" xlink:href="https://wiki.didosolutions.com/fxdemo/01-part/06-archetype-classification-model/start" text:style-name="Internet_20_link" text:visited-style-name="Visited_20_Internet_20_Link">5. Archetype Classification Model</text:a>
      <text:a xlink:type="simple" xlink:href="https://wiki.didosolutions.com/fxdemo/01-part/06-archetype-classification-model/06-1-overview" text:style-name="Internet_20_link" text:visited-style-name="Visited_20_Internet_20_Link">5.1 Overview</text:a>
      <text:a xlink:type="simple" xlink:href="https://wiki.didosolutions.com/fxdemo/01-part/06-archetype-classification-model/06-2-ecosphere" text:style-name="Internet_20_link" text:visited-style-name="Visited_20_Internet_20_Link">5.2 Ecosphere</text:a>
      <text:a xlink:type="simple" xlink:href="https://wiki.didosolutions.com/fxdemo/01-part/06-archetype-classification-model/06-3-ecosystem" text:style-name="Internet_20_link" text:visited-style-name="Visited_20_Internet_20_Link">5.3 Ecosystem</text:a>
      <text:a xlink:type="simple" xlink:href="https://wiki.didosolutions.com/fxdemo/01-part/06-archetype-classification-model/06-4-domain" text:style-name="Internet_20_link" text:visited-style-name="Visited_20_Internet_20_Link">5.4 Domain</text:a>
      <text:a xlink:type="simple" xlink:href="https://wiki.didosolutions.com/fxdemo/01-part/06-archetype-classification-model/06-5-classification-path" text:style-name="Internet_20_link" text:visited-style-name="Visited_20_Internet_20_Link">5.5 Classification Path</text:a>
      <text:a xlink:type="simple" xlink:href="https://wiki.didosolutions.com/fxdemo/01-part/06-archetype-classification-model/06-6-classification-values-and-runtime-identifiers" text:style-name="Internet_20_link" text:visited-style-name="Visited_20_Internet_20_Link">5.6 Classification Values and Runtime Identifiers</text:a>
      <text:a xlink:type="simple" xlink:href="https://wiki.didosolutions.com/fxdemo/01-part/06-archetype-classification-model/06-7-classification-and-governance" text:style-name="Internet_20_link" text:visited-style-name="Visited_20_Internet_20_Link">5.7 Classification and Governance</text:a>
      <text:a xlink:type="simple" xlink:href="https://wiki.didosolutions.com/fxdemo/01-part/06-financial-systems-classification/start" text:style-name="Internet_20_link" text:visited-style-name="Visited_20_Internet_20_Link">6. Financial Systems Classification</text:a>
      <text:a xlink:type="simple" xlink:href="https://wiki.didosolutions.com/fxdemo/01-part/06-financial-systems-classification/06-1-overview" text:style-name="Internet_20_link" text:visited-style-name="Visited_20_Internet_20_Link">6.1 Overview</text:a>
      <text:a xlink:type="simple" xlink:href="https://wiki.didosolutions.com/fxdemo/01-part/06-financial-systems-classification/06-2-finance-ecosphere" text:style-name="Internet_20_link" text:visited-style-name="Visited_20_Internet_20_Link">6.2 Finance Ecosphere</text:a>
      <text:a xlink:type="simple" xlink:href="https://wiki.didosolutions.com/fxdemo/01-part/06-financial-systems-classification/06-3-monetary-ecosystem" text:style-name="Internet_20_link" text:visited-style-name="Visited_20_Internet_20_Link">6.3 Monetary Ecosystem</text:a>
      <text:a xlink:type="simple" xlink:href="https://wiki.didosolutions.com/fxdemo/01-part/06-financial-systems-classification/06-4-foreign-exchange-domain" text:style-name="Internet_20_link" text:visited-style-name="Visited_20_Internet_20_Link">6.4 Foreign Exchange Domain</text:a>
      <text:a xlink:type="simple" xlink:href="https://wiki.didosolutions.com/fxdemo/01-part/06-financial-systems-classification/06-5-classification-inheritance-for-fx-profiles" text:style-name="Internet_20_link" text:visited-style-name="Visited_20_Internet_20_Link">6.5 Classification Inheritance for FX Profiles</text:a>
      <text:a xlink:type="simple" xlink:href="https://wiki.didosolutions.com/fxdemo/01-part/06-financial-systems-classification/06-6-future-financial-classifications" text:style-name="Internet_20_link" text:visited-style-name="Visited_20_Internet_20_Link">6.6 Future Financial Classifications</text:a>
      <text:a xlink:type="simple" xlink:href="https://wiki.didosolutions.com/fxdemo/01-part/06-financial-systems-classification/06-7-classification-governance" text:style-name="Internet_20_link" text:visited-style-name="Visited_20_Internet_20_Link">6.7 Classification Governance</text:a>
      <text:a xlink:type="simple" xlink:href="https://wiki.didosolutions.com/fxdemo/01-part/07-core-conceptual-elements/start" text:style-name="Internet_20_link" text:visited-style-name="Visited_20_Internet_20_Link">7. Core Conceptual Elements</text:a>
      <text:a xlink:type="simple" xlink:href="https://wiki.didosolutions.com/fxdemo/01-part/07-core-conceptual-elements/07-1-overview" text:style-name="Internet_20_link" text:visited-style-name="Visited_20_Internet_20_Link">7.1 Overview</text:a>
      <text:a xlink:type="simple" xlink:href="https://wiki.didosolutions.com/fxdemo/01-part/07-core-conceptual-elements/07-2-node" text:style-name="Internet_20_link" text:visited-style-name="Visited_20_Internet_20_Link">7.2 Node</text:a>
      <text:a xlink:type="simple" xlink:href="https://wiki.didosolutions.com/fxdemo/01-part/07-core-conceptual-elements/07-3-node-identity" text:style-name="Internet_20_link" text:visited-style-name="Visited_20_Internet_20_Link">7.3 Node Identity</text:a>
      <text:a xlink:type="simple" xlink:href="https://wiki.didosolutions.com/fxdemo/01-part/07-core-conceptual-elements/07-4-node-role" text:style-name="Internet_20_link" text:visited-style-name="Visited_20_Internet_20_Link">7.4 Node Role</text:a>
      <text:a xlink:type="simple" xlink:href="https://wiki.didosolutions.com/fxdemo/01-part/07-core-conceptual-elements/07-5-runtime-plane" text:style-name="Internet_20_link" text:visited-style-name="Visited_20_Internet_20_Link">7.5 Runtime Plane</text:a>
      <text:a xlink:type="simple" xlink:href="https://wiki.didosolutions.com/fxdemo/01-part/07-core-conceptual-elements/07-6-communication-endpoint" text:style-name="Internet_20_link" text:visited-style-name="Visited_20_Internet_20_Link">7.6 Communication Endpoint</text:a>
      <text:a xlink:type="simple" xlink:href="https://wiki.didosolutions.com/fxdemo/01-part/07-core-conceptual-elements/07-7-data-structure-definition" text:style-name="Internet_20_link" text:visited-style-name="Visited_20_Internet_20_Link">7.7 Data Structure Definition</text:a>
      <text:a xlink:type="simple" xlink:href="https://wiki.didosolutions.com/fxdemo/01-part/07-core-conceptual-elements/07-8-data-structure-instance" text:style-name="Internet_20_link" text:visited-style-name="Visited_20_Internet_20_Link">7.8 Data Structure Instance</text:a>
      <text:a xlink:type="simple" xlink:href="https://wiki.didosolutions.com/fxdemo/01-part/07-core-conceptual-elements/07-9-evidence" text:style-name="Internet_20_link" text:visited-style-name="Visited_20_Internet_20_Link">7.9 Evidence</text:a>
      <text:a xlink:type="simple" xlink:href="https://wiki.didosolutions.com/fxdemo/01-part/07-core-conceptual-elements/07-10-traceability" text:style-name="Internet_20_link" text:visited-style-name="Visited_20_Internet_20_Link">7.10 Traceability</text:a>
      <text:a xlink:type="simple" xlink:href="https://wiki.didosolutions.com/fxdemo/01-part/08-conceptual-runtime-plane-model/start" text:style-name="Internet_20_link" text:visited-style-name="Visited_20_Internet_20_Link">8. Conceptual Runtime Plane Model</text:a>
      <text:a xlink:type="simple" xlink:href="https://wiki.didosolutions.com/fxdemo/01-part/08-conceptual-runtime-plane-model/08-1-overview" text:style-name="Internet_20_link" text:visited-style-name="Visited_20_Internet_20_Link">8.1 Overview</text:a>
      <text:a xlink:type="simple" xlink:href="https://wiki.didosolutions.com/fxdemo/01-part/08-conceptual-runtime-plane-model/08-2-control-plane" text:style-name="Internet_20_link" text:visited-style-name="Visited_20_Internet_20_Link">8.2 Control Plane</text:a>
      <text:a xlink:type="simple" xlink:href="https://wiki.didosolutions.com/fxdemo/01-part/08-conceptual-runtime-plane-model/08-3-data-plane" text:style-name="Internet_20_link" text:visited-style-name="Visited_20_Internet_20_Link">8.3 Data Plane</text:a>
      <text:a xlink:type="simple" xlink:href="https://wiki.didosolutions.com/fxdemo/01-part/08-conceptual-runtime-plane-model/08-4-health-and-observability-plane" text:style-name="Internet_20_link" text:visited-style-name="Visited_20_Internet_20_Link">8.4 Health and Observability Plane</text:a>
      <text:a xlink:type="simple" xlink:href="https://wiki.didosolutions.com/fxdemo/01-part/08-conceptual-runtime-plane-model/08-5-policy-and-release-plane" text:style-name="Internet_20_link" text:visited-style-name="Visited_20_Internet_20_Link">8.5 Policy and Release Plane</text:a>
      <text:a xlink:type="simple" xlink:href="https://wiki.didosolutions.com/fxdemo/01-part/08-conceptual-runtime-plane-model/08-6-audit-and-provenance-plane" text:style-name="Internet_20_link" text:visited-style-name="Visited_20_Internet_20_Link">8.6 Audit and Provenance Plane</text:a>
      <text:a xlink:type="simple" xlink:href="https://wiki.didosolutions.com/fxdemo/01-part/08-conceptual-runtime-plane-model/08-7-cross-plane-relationships" text:style-name="Internet_20_link" text:visited-style-name="Visited_20_Internet_20_Link">8.7 Cross-Plane Relationships</text:a>
      <text:a xlink:type="simple" xlink:href="https://wiki.didosolutions.com/fxdemo/01-part/09-separation-of-concerns-model/start" text:style-name="Internet_20_link" text:visited-style-name="Visited_20_Internet_20_Link">9. Separation of Concerns Model</text:a>
      <text:a xlink:type="simple" xlink:href="https://wiki.didosolutions.com/fxdemo/01-part/09-separation-of-concerns-model/09-1-overview" text:style-name="Internet_20_link" text:visited-style-name="Visited_20_Internet_20_Link">9.1 Overview</text:a>
      <text:a xlink:type="simple" xlink:href="https://wiki.didosolutions.com/fxdemo/01-part/09-separation-of-concerns-model/09-2-data" text:style-name="Internet_20_link" text:visited-style-name="Visited_20_Internet_20_Link">9.2 Data</text:a>
      <text:a xlink:type="simple" xlink:href="https://wiki.didosolutions.com/fxdemo/01-part/09-separation-of-concerns-model/09-3-structure" text:style-name="Internet_20_link" text:visited-style-name="Visited_20_Internet_20_Link">9.3 Structure</text:a>
      <text:a xlink:type="simple" xlink:href="https://wiki.didosolutions.com/fxdemo/01-part/09-separation-of-concerns-model/09-4-semantics" text:style-name="Internet_20_link" text:visited-style-name="Visited_20_Internet_20_Link">9.4 Semantics</text:a>
      <text:a xlink:type="simple" xlink:href="https://wiki.didosolutions.com/fxdemo/01-part/09-separation-of-concerns-model/09-5-interpretation" text:style-name="Internet_20_link" text:visited-style-name="Visited_20_Internet_20_Link">9.5 Interpretation</text:a>
      <text:a xlink:type="simple" xlink:href="https://wiki.didosolutions.com/fxdemo/01-part/09-separation-of-concerns-model/09-6-governance-and-authority" text:style-name="Internet_20_link" text:visited-style-name="Visited_20_Internet_20_Link">9.6 Governance and Authority</text:a>
      <text:a xlink:type="simple" xlink:href="https://wiki.didosolutions.com/fxdemo/01-part/09-separation-of-concerns-model/09-7-traceability-and-evidence" text:style-name="Internet_20_link" text:visited-style-name="Visited_20_Internet_20_Link">9.7 Traceability and Evidence</text:a>
      <text:a xlink:type="simple" xlink:href="https://wiki.didosolutions.com/fxdemo/01-part/09-separation-of-concerns-model/09-8-cross-concern-relationships" text:style-name="Internet_20_link" text:visited-style-name="Visited_20_Internet_20_Link">9.8 Cross-Concern Relationships</text:a>
      <text:a xlink:type="simple" xlink:href="https://wiki.didosolutions.com/fxdemo/01-part/10-conceptual-traceability-model/start" text:style-name="Internet_20_link" text:visited-style-name="Visited_20_Internet_20_Link">10. Conceptual Traceability Model</text:a>
      <text:a xlink:type="simple" xlink:href="https://wiki.didosolutions.com/fxdemo/01-part/10-conceptual-traceability-model/10-1-overview" text:style-name="Internet_20_link" text:visited-style-name="Visited_20_Internet_20_Link">10.1 Overview</text:a>
      <text:a xlink:type="simple" xlink:href="https://wiki.didosolutions.com/fxdemo/01-part/10-conceptual-traceability-model/10-2-traceability-across-layers" text:style-name="Internet_20_link" text:visited-style-name="Visited_20_Internet_20_Link">10.2 Traceability Across Layers</text:a>
      <text:a xlink:type="simple" xlink:href="https://wiki.didosolutions.com/fxdemo/01-part/10-conceptual-traceability-model/10-3-conceptual-element-to-logical-element-pim" text:style-name="Internet_20_link" text:visited-style-name="Visited_20_Internet_20_Link">10.3 Conceptual Element to Logical Element / PIM</text:a>
      <text:a xlink:type="simple" xlink:href="https://wiki.didosolutions.com/fxdemo/01-part/10-conceptual-traceability-model/10-4-logical-element-pim-to-implementation-artefact-psm" text:style-name="Internet_20_link" text:visited-style-name="Visited_20_Internet_20_Link">10.4 Logical Element / PIM to Implementation Artefact / PSM</text:a>
      <text:a xlink:type="simple" xlink:href="https://wiki.didosolutions.com/fxdemo/01-part/10-conceptual-traceability-model/10-5-implementation-artefact-psm-to-deployment-artefact" text:style-name="Internet_20_link" text:visited-style-name="Visited_20_Internet_20_Link">10.5 Implementation Artefact / PSM to Deployment Artefact</text:a>
      <text:a xlink:type="simple" xlink:href="https://wiki.didosolutions.com/fxdemo/01-part/10-conceptual-traceability-model/10-6-deployment-artefact-to-evidence" text:style-name="Internet_20_link" text:visited-style-name="Visited_20_Internet_20_Link">10.6 Deployment Artefact to Evidence</text:a>
      <text:a xlink:type="simple" xlink:href="https://wiki.didosolutions.com/fxdemo/01-part/10-conceptual-traceability-model/10-7-bidirectional-review-and-impact-analysis" text:style-name="Internet_20_link" text:visited-style-name="Visited_20_Internet_20_Link">10.7 Bidirectional Review and Impact Analysis</text:a>
      <text:a xlink:type="simple" xlink:href="https://wiki.didosolutions.com/fxdemo/01-part/10-conceptual-traceability-model/10-8-traceability-boundaries" text:style-name="Internet_20_link" text:visited-style-name="Visited_20_Internet_20_Link">10.8 Traceability Boundaries</text:a>
      <text:a xlink:type="simple" xlink:href="https://wiki.didosolutions.com/fxdemo/01-part/11-conceptual-rules-and-constraints/start" text:style-name="Internet_20_link" text:visited-style-name="Visited_20_Internet_20_Link">11. Conceptual Rules and Constraints</text:a>
      <text:a xlink:type="simple" xlink:href="https://wiki.didosolutions.com/fxdemo/01-part/11-conceptual-rules-and-constraints/11-1-overview" text:style-name="Internet_20_link" text:visited-style-name="Visited_20_Internet_20_Link">11.1 Overview</text:a>
      <text:a xlink:type="simple" xlink:href="https://wiki.didosolutions.com/fxdemo/01-part/11-conceptual-rules-and-constraints/11-2-conceptual-elements-remain-distinct" text:style-name="Internet_20_link" text:visited-style-name="Visited_20_Internet_20_Link">11.2 Conceptual Elements Remain Distinct</text:a>
      <text:a xlink:type="simple" xlink:href="https://wiki.didosolutions.com/fxdemo/01-part/11-conceptual-rules-and-constraints/11-3-conceptual-architecture-does-not-prescribe-realisation-mechanisms" text:style-name="Internet_20_link" text:visited-style-name="Visited_20_Internet_20_Link">11.3 Conceptual Architecture Does Not Prescribe Realisation Mechanisms</text:a>
      <text:a xlink:type="simple" xlink:href="https://wiki.didosolutions.com/fxdemo/01-part/11-conceptual-rules-and-constraints/11-4-classification-values-do-not-define-runtime-boundaries" text:style-name="Internet_20_link" text:visited-style-name="Visited_20_Internet_20_Link">11.4 Classification Values Do Not Define Runtime Boundaries</text:a>
      <text:a xlink:type="simple" xlink:href="https://wiki.didosolutions.com/fxdemo/01-part/11-conceptual-rules-and-constraints/11-5-runtime-planes-remain-conceptual-classifications" text:style-name="Internet_20_link" text:visited-style-name="Visited_20_Internet_20_Link">11.5 Runtime Planes Remain Conceptual Classifications</text:a>
      <text:a xlink:type="simple" xlink:href="https://wiki.didosolutions.com/fxdemo/01-part/11-conceptual-rules-and-constraints/11-6-implementation-mappings-do-not-redefine-concepts" text:style-name="Internet_20_link" text:visited-style-name="Visited_20_Internet_20_Link">11.6 Implementation Mappings Do Not Redefine Concepts</text:a>
      <text:a xlink:type="simple" xlink:href="https://wiki.didosolutions.com/fxdemo/01-part/11-conceptual-rules-and-constraints/11-7-deployment-artefacts-do-not-redefine-implementation-artefacts" text:style-name="Internet_20_link" text:visited-style-name="Visited_20_Internet_20_Link">11.7 Deployment Artefacts Do Not Redefine Implementation Artefacts</text:a>
      <text:a xlink:type="simple" xlink:href="https://wiki.didosolutions.com/fxdemo/01-part/11-conceptual-rules-and-constraints/11-8-evidence-supports-claims" text:style-name="Internet_20_link" text:visited-style-name="Visited_20_Internet_20_Link">11.8 Evidence Supports Claims</text:a>
      <text:a xlink:type="simple" xlink:href="https://wiki.didosolutions.com/fxdemo/01-part/11-conceptual-rules-and-constraints/11-9-traceability-preserves-layering" text:style-name="Internet_20_link" text:visited-style-name="Visited_20_Internet_20_Link">11.9 Traceability Preserves Layering</text:a>
      <text:a xlink:type="simple" xlink:href="https://wiki.didosolutions.com/fxdemo/01-part/11-conceptual-rules-and-constraints/11-10-local-profiles-must-preserve-parent-meaning" text:style-name="Internet_20_link" text:visited-style-name="Visited_20_Internet_20_Link">11.10 Local Profiles Must Preserve Parent Meaning</text:a>
      <text:a xlink:type="simple" xlink:href="https://wiki.didosolutions.com/fxdemo/01-part/11-conceptual-rules-and-constraints/11-11-conceptual-constraints-summary" text:style-name="Internet_20_link" text:visited-style-name="Visited_20_Internet_20_Link">11.11 Conceptual Constraints Summary</text:a>
      <text:a xlink:type="simple" xlink:href="https://wiki.didosolutions.com/fxdemo/01-part/12-relationship-to-the-logical-architecture-pim/start" text:style-name="Internet_20_link" text:visited-style-name="Visited_20_Internet_20_Link">12. Relationship to the Logical Architecture / PIM</text:a>
      <text:a xlink:type="simple" xlink:href="https://wiki.didosolutions.com/fxdemo/01-part/12-relationship-to-the-logical-architecture-pim/12-1-overview" text:style-name="Internet_20_link" text:visited-style-name="Visited_20_Internet_20_Link">12.1 Overview</text:a>
      <text:a xlink:type="simple" xlink:href="https://wiki.didosolutions.com/fxdemo/01-part/12-relationship-to-the-logical-architecture-pim/12-2-conceptual-elements-become-logical-elements" text:style-name="Internet_20_link" text:visited-style-name="Visited_20_Internet_20_Link">12.2 Conceptual Elements Become Logical Elements</text:a>
      <text:a xlink:type="simple" xlink:href="https://wiki.didosolutions.com/fxdemo/01-part/12-relationship-to-the-logical-architecture-pim/12-3-logical-architecture-preserves-conceptual-meaning" text:style-name="Internet_20_link" text:visited-style-name="Visited_20_Internet_20_Link">12.3 Logical Architecture Preserves Conceptual Meaning</text:a>
      <text:a xlink:type="simple" xlink:href="https://wiki.didosolutions.com/fxdemo/01-part/12-relationship-to-the-logical-architecture-pim/12-4-logical-architecture-remains-platform-independent" text:style-name="Internet_20_link" text:visited-style-name="Visited_20_Internet_20_Link">12.4 Logical Architecture Remains Platform Independent</text:a>
      <text:a xlink:type="simple" xlink:href="https://wiki.didosolutions.com/fxdemo/01-part/12-relationship-to-the-logical-architecture-pim/12-5-logical-architecture-supports-domain-profiles" text:style-name="Internet_20_link" text:visited-style-name="Visited_20_Internet_20_Link">12.5 Logical Architecture Supports Domain Profiles</text:a>
      <text:a xlink:type="simple" xlink:href="https://wiki.didosolutions.com/fxdemo/01-part/12-relationship-to-the-logical-architecture-pim/12-6-logical-architecture-provides-the-basis-for-implementation-profiles" text:style-name="Internet_20_link" text:visited-style-name="Visited_20_Internet_20_Link">12.6 Logical Architecture Provides the Basis for Implementation Profiles</text:a>
      <text:a xlink:type="simple" xlink:href="https://wiki.didosolutions.com/fxdemo/01-part/12-relationship-to-the-logical-architecture-pim/12-7-traceability-from-part-1-to-part-2" text:style-name="Internet_20_link" text:visited-style-name="Visited_20_Internet_20_Link">12.7 Traceability from Part 1 to Part 2</text:a>
      <text:a xlink:type="simple" xlink:href="https://wiki.didosolutions.com/fxdemo/01-part/12-relationship-to-the-logical-architecture-pim/12-8-boundary-between-part-1-and-part-2" text:style-name="Internet_20_link" text:visited-style-name="Visited_20_Internet_20_Link">12.8 Boundary Between Part 1 and Part 2</text:a>
      <text:a xlink:type="simple" xlink:href="https://wiki.didosolutions.com/fxdemo/01-part/13-conceptual-requirements/start" text:style-name="Internet_20_link" text:visited-style-name="Visited_20_Internet_20_Link">13. Conceptual Requirements</text:a>
      <text:a xlink:type="simple" xlink:href="https://wiki.didosolutions.com/fxdemo/01-part/13-conceptual-requirements/13-1-overview" text:style-name="Internet_20_link" text:visited-style-name="Visited_20_Internet_20_Link">13.1 Overview</text:a>
      <text:a xlink:type="simple" xlink:href="https://wiki.didosolutions.com/fxdemo/01-part/13-conceptual-requirements/13-2-conceptual-separation-requirements" text:style-name="Internet_20_link" text:visited-style-name="Visited_20_Internet_20_Link">13.2 Conceptual Separation Requirements</text:a>
      <text:a xlink:type="simple" xlink:href="https://wiki.didosolutions.com/fxdemo/01-part/13-conceptual-requirements/13-3-classification-requirements" text:style-name="Internet_20_link" text:visited-style-name="Visited_20_Internet_20_Link">13.3 Classification Requirements</text:a>
      <text:a xlink:type="simple" xlink:href="https://wiki.didosolutions.com/fxdemo/01-part/13-conceptual-requirements/13-4-core-conceptual-element-requirements" text:style-name="Internet_20_link" text:visited-style-name="Visited_20_Internet_20_Link">13.4 Core Conceptual Element Requirements</text:a>
      <text:a xlink:type="simple" xlink:href="https://wiki.didosolutions.com/fxdemo/01-part/13-conceptual-requirements/13-5-runtime-plane-requirements" text:style-name="Internet_20_link" text:visited-style-name="Visited_20_Internet_20_Link">13.5 Runtime Plane Requirements</text:a>
      <text:a xlink:type="simple" xlink:href="https://wiki.didosolutions.com/fxdemo/01-part/13-conceptual-requirements/13-6-separation-of-concerns-requirements" text:style-name="Internet_20_link" text:visited-style-name="Visited_20_Internet_20_Link">13.6 Separation of Concerns Requirements</text:a>
      <text:a xlink:type="simple" xlink:href="https://wiki.didosolutions.com/fxdemo/01-part/13-conceptual-requirements/13-7-traceability-requirements" text:style-name="Internet_20_link" text:visited-style-name="Visited_20_Internet_20_Link">13.7 Traceability Requirements</text:a>
      <text:a xlink:type="simple" xlink:href="https://wiki.didosolutions.com/fxdemo/01-part/13-conceptual-requirements/13-8-evidence-requirements" text:style-name="Internet_20_link" text:visited-style-name="Visited_20_Internet_20_Link">13.8 Evidence Requirements</text:a>
      <text:a xlink:type="simple" xlink:href="https://wiki.didosolutions.com/fxdemo/01-part/13-conceptual-requirements/13-9-relationship-to-logical-architecture-pim-requirements" text:style-name="Internet_20_link" text:visited-style-name="Visited_20_Internet_20_Link">13.9 Relationship to Logical Architecture / PIM Requirements</text:a>
      <text:a xlink:type="simple" xlink:href="https://wiki.didosolutions.com/fxdemo/01-part/13-conceptual-requirements/13-10-profile-and-layering-requirements" text:style-name="Internet_20_link" text:visited-style-name="Visited_20_Internet_20_Link">13.10 Profile and Layering Requirement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20:30</meta:creation-date>
    <dc:creator>Generated</dc:creator>
    <dc:date>2026-08-23T23::20:30</dc:date>
    <dc:language>en-US</dc:language>
    <meta:editing-cycles>1</meta:editing-cycles>
    <meta:editing-duration>PT0S</meta:editing-duration>
    <dc:title>fxdemo:01-part:start</dc:title>
  </office:meta>
</office:document-meta>
</file>