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9-relationship-to-logical-architecture-pim-requirements"/><text:bookmark-start text:name="__RefHeading___relationship_to_logical_architecturepim_requirements_1"/><text:bookmark-start text:name="relationship_to_logical_architecturepim_requirements"/>13.9 Relationship to Logical Architecture / PIM Requirements<text:bookmark-end text:name="__RefHeading___relationship_to_logical_architecturepim_requirements_1"/><text:bookmark-end text:name="relationship_to_logical_architecturepim_requir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Logical Architecture / PIM SHALL use the conceptual elements defined in this part.The Logical Architecture / PIM SHALL preserve the definitions of conceptual elements defined in this part.The Logical Architecture / PIM SHALL NOT redefine Node, Node Identity, Node Role, Runtime Plane, Communication Endpoint, Data Structure Definition, Data Structure Instance, Evidence, Traceability, Ecosphere, Ecosystem, Domain, or Classification Path.The Logical Architecture / PIM SHALL remain platform independent.The Logical Architecture / PIM SHALL NOT bind logical elements to DDS, IDL, Python, Kubernetes, K3s, Docker, RTI Connext DDS, Crucible, or other implementation-specific mechanisms.The Logical Architecture / PIM SHALL provide traceability from logical elements to the conceptual elements they specialise, refine, constrain, or rel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6:12</meta:creation-date>
    <dc:creator>Generated</dc:creator>
    <dc:date>2026-08-24T07::46:12</dc:date>
    <dc:language>en-US</dc:language>
    <meta:editing-cycles>1</meta:editing-cycles>
    <meta:editing-duration>PT0S</meta:editing-duration>
    <dc:title>fxdemo:01-part:13-conceptual-requirements:13-9-relationship-to-logical-architecture-pim-requirements</dc:title>
  </office:meta>
</office:document-meta>
</file>