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3-conceptual-requirements:13-7-traceability-requirements"/><text:bookmark-start text:name="__RefHeading___traceability_requirements_1"/><text:bookmark-start text:name="traceability_requirements"/>13.7 Traceability Requirements<text:bookmark-end text:name="__RefHeading___traceability_requirements_1"/><text:bookmark-end text:name="traceability_requirement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Conceptual Architecture SHALL define <text:a xlink:type="simple" xlink:href="https://wiki.didosolutions.com/fxdemo/99_part_annexes/annex-b-terms-and-definitions/t/traceability" text:style-name="Internet_20_link" text:visited-style-name="Visited_20_Internet_20_Link">Traceability</text:a> across conceptual elements, logical elements, implementation artefacts, deployment artefacts, and <text:a xlink:type="simple" xlink:href="https://wiki.didosolutions.com/fxdemo/99_part_annexes/annex-b-terms-and-definitions/e/evidence" text:style-name="Internet_20_link" text:visited-style-name="Visited_20_Internet_20_Link">Evidence</text:a>.A <text:a xlink:type="simple" xlink:href="https://wiki.didosolutions.com/fxdemo/99_part_annexes/annex-b-terms-and-definitions/l/logical_model" text:style-name="Internet_20_link" text:visited-style-name="Visited_20_Internet_20_Link">Logical Architecture</text:a> / <text:a xlink:type="simple" xlink:href="https://wiki.didosolutions.com/fxdemo/99_part_annexes/annex-b-terms-and-definitions/p/platform_independent_model" text:style-name="Internet_20_link" text:visited-style-name="Visited_20_Internet_20_Link">PIM</text:a> element SHALL trace to the conceptual element it specialises, refines, constrains, or relates.An Implementation Profile / <text:a xlink:type="simple" xlink:href="https://wiki.didosolutions.com/fxdemo/99_part_annexes/annex-b-terms-and-definitions/p/platform_specific_model" text:style-name="Internet_20_link" text:visited-style-name="Visited_20_Internet_20_Link">PSM</text:a> artefact SHALL trace to the logical element it realises.A Deployment Artefact SHALL trace to the implementation artefact it deploys, configures, executes, or exposes.<text:a xlink:type="simple" xlink:href="https://wiki.didosolutions.com/fxdemo/99_part_annexes/annex-b-terms-and-definitions/e/evidence" text:style-name="Internet_20_link" text:visited-style-name="Visited_20_Internet_20_Link">Evidence</text:a> SHALL trace to the claim, behaviour, artefact, configuration, execution condition, review conclusion, or <text:a xlink:type="simple" xlink:href="https://wiki.didosolutions.com/fxdemo/99_part_annexes/annex-b-terms-and-definitions/g/governance_and_authority" text:style-name="Internet_20_link" text:visited-style-name="Visited_20_Internet_20_Link">Governance and Authority</text:a> decision it supports.<text:a xlink:type="simple" xlink:href="https://wiki.didosolutions.com/fxdemo/99_part_annexes/annex-b-terms-and-definitions/t/traceability" text:style-name="Internet_20_link" text:visited-style-name="Visited_20_Internet_20_Link">Traceability</text:a> SHALL support forward review from conceptual concern to <text:a xlink:type="simple" xlink:href="https://wiki.didosolutions.com/fxdemo/99_part_annexes/annex-b-terms-and-definitions/e/evidence" text:style-name="Internet_20_link" text:visited-style-name="Visited_20_Internet_20_Link">Evidence</text:a>.<text:a xlink:type="simple" xlink:href="https://wiki.didosolutions.com/fxdemo/99_part_annexes/annex-b-terms-and-definitions/t/traceability" text:style-name="Internet_20_link" text:visited-style-name="Visited_20_Internet_20_Link">Traceability</text:a> SHALL support backward review from <text:a xlink:type="simple" xlink:href="https://wiki.didosolutions.com/fxdemo/99_part_annexes/annex-b-terms-and-definitions/e/evidence" text:style-name="Internet_20_link" text:visited-style-name="Visited_20_Internet_20_Link">Evidence</text:a> to conceptual concern.<text:a xlink:type="simple" xlink:href="https://wiki.didosolutions.com/fxdemo/99_part_annexes/annex-b-terms-and-definitions/t/traceability" text:style-name="Internet_20_link" text:visited-style-name="Visited_20_Internet_20_Link">Traceability</text:a> SHALL support impact analysis across conceptual, logical, implementation, deployment, and <text:a xlink:type="simple" xlink:href="https://wiki.didosolutions.com/fxdemo/99_part_annexes/annex-b-terms-and-definitions/e/evidence" text:style-name="Internet_20_link" text:visited-style-name="Visited_20_Internet_20_Link">Evidence</text:a> layers.<text:a xlink:type="simple" xlink:href="https://wiki.didosolutions.com/fxdemo/99_part_annexes/annex-b-terms-and-definitions/t/traceability" text:style-name="Internet_20_link" text:visited-style-name="Visited_20_Internet_20_Link">Traceability</text:a> SHALL NOT require artificial one-to-one correspondence where one-to-many or many-to-one relationships better represent the architec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2:20</meta:creation-date>
    <dc:creator>Generated</dc:creator>
    <dc:date>2026-08-24T00::52:20</dc:date>
    <dc:language>en-US</dc:language>
    <meta:editing-cycles>1</meta:editing-cycles>
    <meta:editing-duration>PT0S</meta:editing-duration>
    <dc:title>fxdemo:01-part:13-conceptual-requirements:13-7-traceability-requirements</dc:title>
  </office:meta>
</office:document-meta>
</file>