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13-conceptual-requirements:13-4-core-conceptual-element-requirements"/><text:bookmark-start text:name="__RefHeading___core_conceptual_element_requirements_1"/><text:bookmark-start text:name="core_conceptual_element_requirements"/>13.4 Core Conceptual Element Requirements<text:bookmark-end text:name="__RefHeading___core_conceptual_element_requirements_1"/><text:bookmark-end text:name="core_conceptual_element_requirements"/></text:h>
      <text:p text:style-name="Text_20_body"><text:a xlink:type="simple" xlink:href="https://wiki.didosolutions.com/fxdemo/01-part/13-conceptual-requirements/start" text:style-name="Internet_20_link" text:visited-style-name="Visited_20_Internet_20_Link"> Go to Conceptual Requirements</text:a></text:p>
      <text:p text:style-name="Text_20_body">This section identifies the normative requirements for core conceptual elements established by Part 1. The canonical requirement statements are maintained in <text:a xlink:type="simple" xlink:href="https://wiki.didosolutions.com/fxdemo/dido_99_annexes/annex-c-requirements/part-01/start" text:style-name="Internet_20_link" text:visited-style-name="Visited_20_Internet_20_Link">Annex C: Requirements, Part 1</text:a>.</text:p>
      <text:p text:style-name="Text_20_body"><text:span text:style-name="Strong_20_Emphasis">Table 13.4-1:</text:span> Part 1 core conceptual element requirements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Requirement ID </text:p>
          </table:table-cell>
          <table:table-cell office:value-type="string" table:style-name="tableheader">
            <text:p text:style-name="Table_20_Heading"> Statement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fxdemo/dido_99_annexes/annex-c-requirements/part-01/p1-req-13-4-001/start" text:style-name="Internet_20_link" text:visited-style-name="Visited_20_Internet_20_Link">P1-REQ-13-4-001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didosolutions.com/fxdemo/dido_99_annexes/annex-c-requirements/part-01/p1-req-13-4-002/start" text:style-name="Internet_20_link" text:visited-style-name="Visited_20_Internet_20_Link">P1-REQ-13-4-002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didosolutions.com/fxdemo/dido_99_annexes/annex-c-requirements/part-01/p1-req-13-4-003/start" text:style-name="Internet_20_link" text:visited-style-name="Visited_20_Internet_20_Link">P1-REQ-13-4-003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didosolutions.com/fxdemo/dido_99_annexes/annex-c-requirements/part-01/p1-req-13-4-004/start" text:style-name="Internet_20_link" text:visited-style-name="Visited_20_Internet_20_Link">P1-REQ-13-4-004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didosolutions.com/fxdemo/dido_99_annexes/annex-c-requirements/part-01/p1-req-13-4-005/start" text:style-name="Internet_20_link" text:visited-style-name="Visited_20_Internet_20_Link">P1-REQ-13-4-005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didosolutions.com/fxdemo/dido_99_annexes/annex-c-requirements/part-01/p1-req-13-4-006/start" text:style-name="Internet_20_link" text:visited-style-name="Visited_20_Internet_20_Link">P1-REQ-13-4-006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didosolutions.com/fxdemo/dido_99_annexes/annex-c-requirements/part-01/p1-req-13-4-007/start" text:style-name="Internet_20_link" text:visited-style-name="Visited_20_Internet_20_Link">P1-REQ-13-4-007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didosolutions.com/fxdemo/dido_99_annexes/annex-c-requirements/part-01/p1-req-13-4-008/start" text:style-name="Internet_20_link" text:visited-style-name="Visited_20_Internet_20_Link">P1-REQ-13-4-008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didosolutions.com/fxdemo/dido_99_annexes/annex-c-requirements/part-01/p1-req-13-4-009/start" text:style-name="Internet_20_link" text:visited-style-name="Visited_20_Internet_20_Link">P1-REQ-13-4-009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didosolutions.com/fxdemo/dido_99_annexes/annex-c-requirements/part-01/p1-req-13-4-010/start" text:style-name="Internet_20_link" text:visited-style-name="Visited_20_Internet_20_Link">P1-REQ-13-4-010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didosolutions.com/fxdemo/dido_99_annexes/annex-c-requirements/part-01/p1-req-13-4-011/start" text:style-name="Internet_20_link" text:visited-style-name="Visited_20_Internet_20_Link">P1-REQ-13-4-011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didosolutions.com/fxdemo/dido_99_annexes/annex-c-requirements/part-01/p1-req-13-4-012/start" text:style-name="Internet_20_link" text:visited-style-name="Visited_20_Internet_20_Link">P1-REQ-13-4-012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didosolutions.com/fxdemo/dido_99_annexes/annex-c-requirements/part-01/p1-req-13-4-013/start" text:style-name="Internet_20_link" text:visited-style-name="Visited_20_Internet_20_Link">P1-REQ-13-4-013</text:a> </text:p>
          </table:table-cell>
          <table:table-cell office:value-type="string" table:style-name="tablecell"/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5::03:32</meta:creation-date>
    <dc:creator>Generated</dc:creator>
    <dc:date>2026-08-24T05::03:32</dc:date>
    <dc:language>en-US</dc:language>
    <meta:editing-cycles>1</meta:editing-cycles>
    <meta:editing-duration>PT0S</meta:editing-duration>
    <dc:title>fxdemo:01-part:13-conceptual-requirements:13-4-core-conceptual-element-requirements</dc:title>
  </office:meta>
</office:document-meta>
</file>