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1-part:13-conceptual-requirements:13-3-classification-requirements"/><text:bookmark-start text:name="__RefHeading___classification_requirements_1"/><text:bookmark-start text:name="classification_requirements"/>13.3 Classification Requirements<text:bookmark-end text:name="__RefHeading___classification_requirements_1"/><text:bookmark-end text:name="classification_requirements"/></text:h>
      <text:p text:style-name="Text_20_body"><text:a xlink:type="simple" xlink:href="https://wiki.didosolutions.com/fxdemo/01-part/start" text:style-name="Internet_20_link" text:visited-style-name="Visited_20_Internet_20_Link"> Go to Top </text:a></text:p>
      <text:p text:style-name="Text_20_body">The Conceptual Architecture SHALL define an Archetype Classification Model consisting of Ecosphere, Ecosystem, and Domain.The Conceptual Architecture SHALL use Classification Paths to identify governed business and semantic scope.Each Classification Path SHALL identify an Ecosphere, an Ecosystem, and a Domain when all three levels apply.The Conceptual Architecture SHALL distinguish Classification Paths from runtime identifiers, deployment identifiers, repository paths, implementation artefacts, and communication boundaries.The Conceptual Architecture SHALL NOT treat an Ecosphere, Ecosystem, Domain, or Classification Path as a DDS Domain ID, DDS partition, Kubernetes namespace, container name, pod name, process identifier, topic name, Node Identity, repository path, or deployment profile name.A later profile that inherits a Classification Path SHALL preserve the meaning of the inherited Ecosphere, Ecosystem, and Domain.A later profile that introduces a new Ecosystem or Domain SHALL identify the parent classification, the reason for the new classification, and the relationship to existing classificatio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9::52:56</meta:creation-date>
    <dc:creator>Generated</dc:creator>
    <dc:date>2026-08-24T09::52:56</dc:date>
    <dc:language>en-US</dc:language>
    <meta:editing-cycles>1</meta:editing-cycles>
    <meta:editing-duration>PT0S</meta:editing-duration>
    <dc:title>fxdemo:01-part:13-conceptual-requirements:13-3-classification-requirements</dc:title>
  </office:meta>
</office:document-meta>
</file>