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13-conceptual-requirements:13-2-conceptual-separation-requirements"/><text:bookmark-start text:name="__RefHeading___conceptual_separation_requirements_1"/><text:bookmark-start text:name="conceptual_separation_requirements"/>13.2 Conceptual Separation Requirements<text:bookmark-end text:name="__RefHeading___conceptual_separation_requirements_1"/><text:bookmark-end text:name="conceptual_separation_requirements"/></text:h>
      <text:p text:style-name="Text_20_body"><text:a xlink:type="simple" xlink:href="https://wiki.didosolutions.com/fxdemo/01-part/start" text:style-name="Internet_20_link" text:visited-style-name="Visited_20_Internet_20_Link"> Go to Top </text:a></text:p>
      <text:p text:style-name="Text_20_body">The Conceptual Architecture SHALL preserve separation between conceptual meaning, logical structure, implementation mapping, deployment mechanics, testability, and evidence.The Conceptual Architecture SHALL distinguish conceptual elements from logical elements, implementation artefacts, deployment artefacts, and evidence.The Conceptual Architecture SHALL NOT allow implementation technologies to redefine conceptual elements.The Conceptual Architecture SHALL NOT allow deployment artefacts to redefine conceptual elements.The Conceptual Architecture SHALL NOT treat runtime identifiers as substitutes for conceptual ele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14:54</meta:creation-date>
    <dc:creator>Generated</dc:creator>
    <dc:date>2026-08-24T09::14:54</dc:date>
    <dc:language>en-US</dc:language>
    <meta:editing-cycles>1</meta:editing-cycles>
    <meta:editing-duration>PT0S</meta:editing-duration>
    <dc:title>fxdemo:01-part:13-conceptual-requirements:13-2-conceptual-separation-requirements</dc:title>
  </office:meta>
</office:document-meta>
</file>