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13-10-profile-and-layering-requirements"/><text:bookmark-start text:name="__RefHeading___profile_and_layering_requirements_1"/><text:bookmark-start text:name="profile_and_layering_requirements"/>13.10 Profile and Layering Requirements<text:bookmark-end text:name="__RefHeading___profile_and_layering_requirements_1"/><text:bookmark-end text:name="profile_and_layering_requirement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A <text:a xlink:type="simple" xlink:href="https://wiki.didosolutions.com/fxdemo/99_part_annexes/annex-b-terms-and-definitions/d/domain" text:style-name="Internet_20_link" text:visited-style-name="Visited_20_Internet_20_Link">Domain</text:a> Profile SHALL preserve the conceptual definitions inherited from this part.An Implementation Profile / <text:a xlink:type="simple" xlink:href="https://wiki.didosolutions.com/fxdemo/99_part_annexes/annex-b-terms-and-definitions/p/platform_specific_model" text:style-name="Internet_20_link" text:visited-style-name="Visited_20_Internet_20_Link">PSM</text:a> SHALL preserve the conceptual definitions inherited from this part.A Deployment, Testability, and <text:a xlink:type="simple" xlink:href="https://wiki.didosolutions.com/fxdemo/99_part_annexes/annex-b-terms-and-definitions/e/evidence" text:style-name="Internet_20_link" text:visited-style-name="Visited_20_Internet_20_Link">Evidence</text:a> Plan SHALL preserve the conceptual definitions inherited from this part.A later part SHALL NOT use a technology selection to redefine a conceptual element.A later part SHALL NOT use a deployment decision to redefine a conceptual element.A later part that introduces a new term SHALL identify whether the term is conceptual, logical, implementation-specific, deployment-specific, or evidence-specific.A later part that introduces a new conceptual term SHALL identify its relationship to the conceptual architecture defined in this part.A later part that specialises, realises, deploys, tests, or evidences a conceptual element SHALL preserve <text:a xlink:type="simple" xlink:href="https://wiki.didosolutions.com/fxdemo/99_part_annexes/annex-b-terms-and-definitions/t/traceability" text:style-name="Internet_20_link" text:visited-style-name="Visited_20_Internet_20_Link">Traceability</text:a> to that conceptual el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11:26</meta:creation-date>
    <dc:creator>Generated</dc:creator>
    <dc:date>2026-08-22T23::11:26</dc:date>
    <dc:language>en-US</dc:language>
    <meta:editing-cycles>1</meta:editing-cycles>
    <meta:editing-duration>PT0S</meta:editing-duration>
    <dc:title>fxdemo:01-part:13-conceptual-requirements:13-10-profile-and-layering-requirements</dc:title>
  </office:meta>
</office:document-meta>
</file>