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8-boundary-between-part-1-and-part-2"/><text:bookmark-start text:name="__RefHeading___boundary_between_part_1_and_part_2_1"/><text:bookmark-start text:name="boundary_between_part_1_and_part_2"/>12.8 Boundary Between Part 1 and Part 2<text:bookmark-end text:name="__RefHeading___boundary_between_part_1_and_part_2_1"/><text:bookmark-end text:name="boundary_between_part_1_and_part_2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Part 1 defines conceptual meaning. Part 2 defines a <text:a xlink:type="simple" xlink:href="https://wiki.didosolutions.com/fxdemo/dido_99_annexes/annex-b-terms-and-definitions/p/platform_independent_model" text:style-name="Internet_20_link" text:visited-style-name="Visited_20_Internet_20_Link">Platform Independent Model (PIM)</text:a> logical <text:a xlink:type="simple" xlink:href="https://wiki.didosolutions.com/fxdemo/dido_99_annexes/annex-b-terms-and-definitions/s/structure" text:style-name="Internet_20_link" text:visited-style-name="Visited_20_Internet_20_Link">Structure</text:a>.</text:p>
      <text:p text:style-name="Text_20_body">Part 2 may add logical relationships, constraints, interaction patterns, participation models, state relationships, and information-flow responsibilities. It does not change the definitions in Part 1.</text:p>
      <text:p text:style-name="Text_20_body">When Part 2 requires a new concept not defined in Part 1, authors should either:</text:p>
      <text:p text:style-name="Text_20_body">Add the concept to Part 1 if it belongs to the conceptual foundation.Define it in Part 2 as a logical concept if it belongs only to the <text:a xlink:type="simple" xlink:href="https://wiki.didosolutions.com/fxdemo/dido_99_annexes/annex-b-terms-and-definitions/l/logical_model" text:style-name="Internet_20_link" text:visited-style-name="Visited_20_Internet_20_Link">Logical Architecture</text:a>.This boundary prevents the <text:a xlink:type="simple" xlink:href="https://wiki.didosolutions.com/fxdemo/dido_99_annexes/annex-b-terms-and-definitions/l/logical_model" text:style-name="Internet_20_link" text:visited-style-name="Visited_20_Internet_20_Link">Logical Architecture</text:a> / <text:a xlink:type="simple" xlink:href="https://wiki.didosolutions.com/fxdemo/dido_99_annexes/annex-b-terms-and-definitions/p/platform_independent_model" text:style-name="Internet_20_link" text:visited-style-name="Visited_20_Internet_20_Link">PIM</text:a> from becoming an implementation profile and prevents conceptual definitions from drifting across later par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43:07</meta:creation-date>
    <dc:creator>Generated</dc:creator>
    <dc:date>2026-08-23T20::43:07</dc:date>
    <dc:language>en-US</dc:language>
    <meta:editing-cycles>1</meta:editing-cycles>
    <meta:editing-duration>PT0S</meta:editing-duration>
    <dc:title>fxdemo:01-part:12-relationship-to-the-logical-architecture-pim:12-8-boundary-between-part-1-and-part-2</dc:title>
  </office:meta>
</office:document-meta>
</file>