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2-relationship-to-the-logical-architecture-pim:12-6-logical-architecture-provides-the-basis-for-implementation-profiles"/><text:bookmark-start text:name="__RefHeading___logical_architecture_provides_the_basis_for_implementation_profiles_1"/><text:bookmark-start text:name="logical_architecture_provides_the_basis_for_implementation_profiles"/>12.6 Logical Architecture Provides the Basis for Implementation Profiles<text:bookmark-end text:name="__RefHeading___logical_architecture_provides_the_basis_for_implementation_profiles_1"/><text:bookmark-end text:name="logical_architecture_provides_the_basis_for_implementation_profile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Implementation profiles use the <text:a xlink:type="simple" xlink:href="https://wiki.didosolutions.com/fxdemo/dido_99_annexes/annex-b-terms-and-definitions/l/logical_model" text:style-name="Internet_20_link" text:visited-style-name="Visited_20_Internet_20_Link">Logical Architecture</text:a> / <text:a xlink:type="simple" xlink:href="https://wiki.didosolutions.com/fxdemo/dido_99_annexes/annex-b-terms-and-definitions/p/platform_independent_model" text:style-name="Internet_20_link" text:visited-style-name="Visited_20_Internet_20_Link">PIM</text:a> as their source for technology mapping.</text:p>
      <text:p text:style-name="Text_20_body">For example, a later implementation profile may map:</text:p>
      <text:p text:style-name="Text_20_body">Logical <text:a xlink:type="simple" xlink:href="https://wiki.didosolutions.com/fxdemo/dido_99_annexes/annex-b-terms-and-definitions/c/communication_endpoint" text:style-name="Internet_20_link" text:visited-style-name="Visited_20_Internet_20_Link">Communication Endpoint</text:a> to a DDS TopicLogical <text:a xlink:type="simple" xlink:href="https://wiki.didosolutions.com/fxdemo/dido_99_annexes/annex-b-terms-and-definitions/d/data_structure_definition" text:style-name="Internet_20_link" text:visited-style-name="Visited_20_Internet_20_Link">Data Structure Definition</text:a> to an IDL structureLogical <text:a xlink:type="simple" xlink:href="https://wiki.didosolutions.com/fxdemo/dido_99_annexes/annex-b-terms-and-definitions/n/node" text:style-name="Internet_20_link" text:visited-style-name="Visited_20_Internet_20_Link">Node</text:a> to a Python process or serviceLogical <text:a xlink:type="simple" xlink:href="https://wiki.didosolutions.com/fxdemo/dido_99_annexes/annex-b-terms-and-definitions/r/runtime_plane" text:style-name="Internet_20_link" text:visited-style-name="Visited_20_Internet_20_Link">Runtime Plane</text:a> to a topic namespace, partition, or configuration groupingLogical <text:a xlink:type="simple" xlink:href="https://wiki.didosolutions.com/fxdemo/dido_99_annexes/annex-b-terms-and-definitions/e/evidence" text:style-name="Internet_20_link" text:visited-style-name="Visited_20_Internet_20_Link">Evidence</text:a> class to a test output, captured message, audit record, or evidence packageThose implementation mappings realise the logical architecture for a selected technology stack. They do not redefine the logical elements or the conceptual elements behind the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39:08</meta:creation-date>
    <dc:creator>Generated</dc:creator>
    <dc:date>2026-08-24T08::39:08</dc:date>
    <dc:language>en-US</dc:language>
    <meta:editing-cycles>1</meta:editing-cycles>
    <meta:editing-duration>PT0S</meta:editing-duration>
    <dc:title>fxdemo:01-part:12-relationship-to-the-logical-architecture-pim:12-6-logical-architecture-provides-the-basis-for-implementation-profiles</dc:title>
  </office:meta>
</office:document-meta>
</file>