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4-logical-architecture-remains-platform-independent"/><text:bookmark-start text:name="__RefHeading___logical_architecture_remains_platform_independent_1"/><text:bookmark-start text:name="logical_architecture_remains_platform_independent"/>12.4 Logical Architecture Remains Platform Independent<text:bookmark-end text:name="__RefHeading___logical_architecture_remains_platform_independent_1"/><text:bookmark-end text:name="logical_architecture_remains_platform_independent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<text:a xlink:type="simple" xlink:href="https://wiki.didosolutions.com/fxdemo/99_part_annexes/annex-b-terms-and-definitions/l/logical_model" text:style-name="Internet_20_link" text:visited-style-name="Visited_20_Internet_20_Link">Logical Architecture</text:a> / <text:a xlink:type="simple" xlink:href="https://wiki.didosolutions.com/fxdemo/99_part_annexes/annex-b-terms-and-definitions/p/platform_independent_model" text:style-name="Internet_20_link" text:visited-style-name="Visited_20_Internet_20_Link">PIM</text:a> remains independent of implementation technologies.</text:p>
      <text:p text:style-name="Text_20_body">Part 2 may identify logical interactions, message flows, roles, responsibilities, state relationships, validation responsibilities, policy interactions, audit relationships, and <text:a xlink:type="simple" xlink:href="https://wiki.didosolutions.com/fxdemo/99_part_annexes/annex-b-terms-and-definitions/t/traceability" text:style-name="Internet_20_link" text:visited-style-name="Visited_20_Internet_20_Link">Traceability</text:a> relationships. It does not bind those logical elements to DDS Topics, IDL structures, QoS profiles, Python processes, container images, Kubernetes objects, Crucible scenarios, or <text:a xlink:type="simple" xlink:href="https://wiki.didosolutions.com/fxdemo/99_part_annexes/annex-b-terms-and-definitions/e/evidence" text:style-name="Internet_20_link" text:visited-style-name="Visited_20_Internet_20_Link">Evidence</text:a> bundles.</text:p>
      <text:p text:style-name="Text_20_body">Those mappings belong to later pa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38:16</meta:creation-date>
    <dc:creator>Generated</dc:creator>
    <dc:date>2026-08-23T04::38:16</dc:date>
    <dc:language>en-US</dc:language>
    <meta:editing-cycles>1</meta:editing-cycles>
    <meta:editing-duration>PT0S</meta:editing-duration>
    <dc:title>fxdemo:01-part:12-relationship-to-the-logical-architecture-pim:12-4-logical-architecture-remains-platform-independent</dc:title>
  </office:meta>
</office:document-meta>
</file>