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2-relationship-to-the-logical-architecture-pim:12-3-logical-architecture-preserves-conceptual-meaning"/><text:bookmark-start text:name="__RefHeading___logical_architecture_preserves_conceptual_meaning_1"/><text:bookmark-start text:name="logical_architecture_preserves_conceptual_meaning"/>12.3 Logical Architecture Preserves Conceptual Meaning<text:bookmark-end text:name="__RefHeading___logical_architecture_preserves_conceptual_meaning_1"/><text:bookmark-end text:name="logical_architecture_preserves_conceptual_meaning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<text:a xlink:type="simple" xlink:href="https://wiki.didosolutions.com/dido/99_annexes/annex-b-terms-and-definitions/l/logical_model" text:style-name="Internet_20_link" text:visited-style-name="Visited_20_Internet_20_Link">Logical Architecture</text:a> / <text:a xlink:type="simple" xlink:href="https://wiki.didosolutions.com/dido/99_annexes/annex-b-terms-and-definitions/p/platform_independent_model" text:style-name="Internet_20_link" text:visited-style-name="Visited_20_Internet_20_Link">PIM</text:a> preserves the meaning of the conceptual elements defined in Part 1.</text:p>
      <text:p text:style-name="Text_20_body">A logical element may specialise, refine, constrain, or relate a conceptual element. It does not redefine the conceptual element. A Logical <text:a xlink:type="simple" xlink:href="https://wiki.didosolutions.com/dido/99_annexes/annex-b-terms-and-definitions/n/node" text:style-name="Internet_20_link" text:visited-style-name="Visited_20_Internet_20_Link">Node</text:a> remains a specialisation of <text:a xlink:type="simple" xlink:href="https://wiki.didosolutions.com/dido/99_annexes/annex-b-terms-and-definitions/n/node" text:style-name="Internet_20_link" text:visited-style-name="Visited_20_Internet_20_Link">Node</text:a>. A logical endpoint remains a specialisation of <text:a xlink:type="simple" xlink:href="https://wiki.didosolutions.com/dido/99_annexes/annex-b-terms-and-definitions/c/communication_endpoint" text:style-name="Internet_20_link" text:visited-style-name="Visited_20_Internet_20_Link">Communication Endpoint</text:a>. A logical information structure remains a specialisation of <text:a xlink:type="simple" xlink:href="https://wiki.didosolutions.com/dido/99_annexes/annex-b-terms-and-definitions/d/data_structure_definition" text:style-name="Internet_20_link" text:visited-style-name="Visited_20_Internet_20_Link">Data Structure Definition</text:a>. A logical plane remains a specialisation of the <text:a xlink:type="simple" xlink:href="https://wiki.didosolutions.com/dido/99_annexes/annex-b-terms-and-definitions/r/runtime_plane" text:style-name="Internet_20_link" text:visited-style-name="Visited_20_Internet_20_Link">Runtime Plane</text:a>.</text:p>
      <text:p text:style-name="Text_20_body">Preserving conceptual meaning maintains the architecture’s onion structure. The logical layer builds outward from the conceptual layer rather than replacing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50:50</meta:creation-date>
    <dc:creator>Generated</dc:creator>
    <dc:date>2026-08-23T20::50:50</dc:date>
    <dc:language>en-US</dc:language>
    <meta:editing-cycles>1</meta:editing-cycles>
    <meta:editing-duration>PT0S</meta:editing-duration>
    <dc:title>fxdemo:01-part:12-relationship-to-the-logical-architecture-pim:12-3-logical-architecture-preserves-conceptual-meaning</dc:title>
  </office:meta>
</office:document-meta>
</file>