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2-conceptual-elements-become-logical-elements"/><text:bookmark-start text:name="__RefHeading___conceptual_elements_become_logical_elements_1"/><text:bookmark-start text:name="conceptual_elements_become_logical_elements"/>12.2 Conceptual Elements Become Logical Elements<text:bookmark-end text:name="__RefHeading___conceptual_elements_become_logical_elements_1"/><text:bookmark-end text:name="conceptual_elements_become_logical_el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<text:a xlink:type="simple" xlink:href="https://wiki.didosolutions.com/dido/99_annexes/99_annexes/annex-b-terms-and-definitions/l/logical_model" text:style-name="Internet_20_link" text:visited-style-name="Visited_20_Internet_20_Link">Logical Architecture</text:a> / <text:a xlink:type="simple" xlink:href="https://wiki.didosolutions.com/dido/99_annexes/99_annexes/annex-b-terms-and-definitions/p/platform_independent_model" text:style-name="Internet_20_link" text:visited-style-name="Visited_20_Internet_20_Link">PIM</text:a> refines conceptual elements into platform-independent logical elements.</text:p>
      <text:p text:style-name="Text_20_body">For example, Part 1 defines <text:a xlink:type="simple" xlink:href="https://wiki.didosolutions.com/dido/99_annexes/99_annexes/annex-b-terms-and-definitions/n/node" text:style-name="Internet_20_link" text:visited-style-name="Visited_20_Internet_20_Link">Node</text:a> as an architectural participant in a distributed <text:a xlink:type="simple" xlink:href="https://wiki.didosolutions.com/dido/99_annexes/99_annexes/annex-b-terms-and-definitions/f/financial_system" text:style-name="Internet_20_link" text:visited-style-name="Visited_20_Internet_20_Link">Financial System</text:a>. Part 2 may define Logical Nodes and describe the responsibilities, interactions, and constraints.</text:p>
      <text:p text:style-name="Text_20_body">Part 1 defines a <text:a xlink:type="simple" xlink:href="https://wiki.didosolutions.com/dido/99_annexes/99_annexes/annex-b-terms-and-definitions/c/communication_endpoint" text:style-name="Internet_20_link" text:visited-style-name="Visited_20_Internet_20_Link">Communication Endpoint</text:a> as a point of information exchange used by one or more <text:a xlink:type="simple" xlink:href="https://wiki.didosolutions.com/dido/99_annexes/99_annexes/annex-b-terms-and-definitions/n/node" text:style-name="Internet_20_link" text:visited-style-name="Visited_20_Internet_20_Link">Node</text:a>s. Part 2 may define logical endpoints, endpoint roles, endpoint relationships, and information-flow patterns without selecting a specific communication technology.</text:p>
      <text:p text:style-name="Text_20_body">Part 1 defines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 as a description of the <text:a xlink:type="simple" xlink:href="https://wiki.didosolutions.com/dido/99_annexes/99_annexes/annex-b-terms-and-definitions/s/structure" text:style-name="Internet_20_link" text:visited-style-name="Visited_20_Internet_20_Link">Structure</text:a>, <text:a xlink:type="simple" xlink:href="https://wiki.didosolutions.com/dido/99_annexes/99_annexes/annex-b-terms-and-definitions/s/semantic" text:style-name="Internet_20_link" text:visited-style-name="Visited_20_Internet_20_Link">Semantics</text:a>, and constraints of a class of information. Part 2 may define logical information structures, logical message classes, logical event classes, or logical record classes without binding them to IDL, JSON Schema, XML Schema, database schemas, or generated cod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6:11</meta:creation-date>
    <dc:creator>Generated</dc:creator>
    <dc:date>2026-08-23T22::26:11</dc:date>
    <dc:language>en-US</dc:language>
    <meta:editing-cycles>1</meta:editing-cycles>
    <meta:editing-duration>PT0S</meta:editing-duration>
    <dc:title>fxdemo:01-part:12-relationship-to-the-logical-architecture-pim:12-2-conceptual-elements-become-logical-elements</dc:title>
  </office:meta>
</office:document-meta>
</file>