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12-relationship-to-the-logical-architecture-pim:12-1-overview"/><text:bookmark-start text:name="__RefHeading___overview_1"/><text:bookmark-start text:name="overview"/>12.1 Overview<text:bookmark-end text:name="__RefHeading___overview_1"/><text:bookmark-end text:name="overview"/></text:h>
      <text:p text:style-name="Text_20_body"><text:a xlink:type="simple" xlink:href="https://wiki.didosolutions.com/fxdemo/01-part/start" text:style-name="Internet_20_link" text:visited-style-name="Visited_20_Internet_20_Link"> Go to Top </text:a></text:p>
      <text:p text:style-name="Text_20_body">Part 1 defines the conceptual architecture for the Financial Systems Archetype. Part 2 defines the <text:a xlink:type="simple" xlink:href="https://wiki.didosolutions.com/fxdemo/dido_99_annexes/annex-b-terms-and-definitions/l/logical_model" text:style-name="Internet_20_link" text:visited-style-name="Visited_20_Internet_20_Link">Logical Architecture / Platform Independent Model (PIM)</text:a>.</text:p>
      <text:p text:style-name="Text_20_body">The <text:a xlink:type="simple" xlink:href="https://wiki.didosolutions.com/fxdemo/dido_99_annexes/annex-b-terms-and-definitions/l/logical_model" text:style-name="Internet_20_link" text:visited-style-name="Visited_20_Internet_20_Link">Logical Architecture</text:a> / <text:a xlink:type="simple" xlink:href="https://wiki.didosolutions.com/fxdemo/dido_99_annexes/annex-b-terms-and-definitions/p/platform_independent_model" text:style-name="Internet_20_link" text:visited-style-name="Visited_20_Internet_20_Link">PIM</text:a> uses the concepts defined in Part 1 to describe platform-independent relationships, responsibilities, constraints, information flows, and interaction patterns. It does not introduce implementation technologies, deployment mechanisms, product choices, runtime scripts, or <text:a xlink:type="simple" xlink:href="https://wiki.didosolutions.com/fxdemo/dido_99_annexes/annex-b-terms-and-definitions/e/evidence" text:style-name="Internet_20_link" text:visited-style-name="Visited_20_Internet_20_Link">Evidence</text:a> procedures.</text:p>
      <text:p text:style-name="Text_20_body">Part 2, therefore, acts as the next layer outward from the conceptual architecture. It specialises the conceptual elements without binding them to DDS, IDL, Python, Kubernetes, K3s, Docker, RTI Connext DDS, Crucible, or other implementation-specific mechanism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43:24</meta:creation-date>
    <dc:creator>Generated</dc:creator>
    <dc:date>2026-08-24T04::43:24</dc:date>
    <dc:language>en-US</dc:language>
    <meta:editing-cycles>1</meta:editing-cycles>
    <meta:editing-duration>PT0S</meta:editing-duration>
    <dc:title>fxdemo:01-part:12-relationship-to-the-logical-architecture-pim:12-1-overview</dc:title>
  </office:meta>
</office:document-meta>
</file>