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9-traceability-preserves-layering"/><text:bookmark-start text:name="__RefHeading___traceability_preserves_layering_1"/><text:bookmark-start text:name="traceability_preserves_layering"/>11.9 Traceability Preserves Layering<text:bookmark-end text:name="__RefHeading___traceability_preserves_layering_1"/><text:bookmark-end text:name="traceability_preserves_layering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dido_99_annexes/annex-b-terms-and-definitions/t/traceability" text:style-name="Internet_20_link" text:visited-style-name="Visited_20_Internet_20_Link">Traceability</text:a> connects conceptual elements, logical elements, implementation artefacts, deployment artefacts, and <text:a xlink:type="simple" xlink:href="https://wiki.didosolutions.com/fxdemo/dido_99_annexes/annex-b-terms-and-definitions/e/evidence" text:style-name="Internet_20_link" text:visited-style-name="Visited_20_Internet_20_Link">Evidence</text:a>. It allows reviewers to understand how a concern moves through the document set without allowing later layers to redefine earlier layers.</text:p>
      <text:p text:style-name="Text_20_body">A logical element traces to a conceptual element. An implementation artefact traces to a logical element. A deployment artefact traces to an implementation artefact. <text:a xlink:type="simple" xlink:href="https://wiki.didosolutions.com/fxdemo/dido_99_annexes/annex-b-terms-and-definitions/e/evidence" text:style-name="Internet_20_link" text:visited-style-name="Visited_20_Internet_20_Link">Evidence</text:a> traces to the claim, behaviour, artefact, or condition it suppor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30:22</meta:creation-date>
    <dc:creator>Generated</dc:creator>
    <dc:date>2026-08-24T10::30:22</dc:date>
    <dc:language>en-US</dc:language>
    <meta:editing-cycles>1</meta:editing-cycles>
    <meta:editing-duration>PT0S</meta:editing-duration>
    <dc:title>fxdemo:01-part:11-conceptual-rules-and-constraints:11-9-traceability-preserves-layering</dc:title>
  </office:meta>
</office:document-meta>
</file>