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11-conceptual-rules-and-constraints:11-7-deployment-artefacts-do-not-redefine-implementation-artefacts"/><text:bookmark-start text:name="__RefHeading___deployment_artefacts_do_not_redefine_implementation_artefacts_1"/><text:bookmark-start text:name="deployment_artefacts_do_not_redefine_implementation_artefacts"/>11.7 Deployment Artefacts Do Not Redefine Implementation Artefacts<text:bookmark-end text:name="__RefHeading___deployment_artefacts_do_not_redefine_implementation_artefacts_1"/><text:bookmark-end text:name="deployment_artefacts_do_not_redefine_implementation_artefacts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Deployment artefacts describe how implementation artefacts run in a concrete environment. They do not redefine the implementation artefacts or the conceptual elements behind them.</text:p>
      <text:p text:style-name="Text_20_body">For example, a Kubernetes pod may deploy a containerised <text:a xlink:type="simple" xlink:href="https://wiki.didosolutions.com/dido/99_annexes/99_annexes/annex-b-terms-and-definitions/n/node" text:style-name="Internet_20_link" text:visited-style-name="Visited_20_Internet_20_Link">Node</text:a> implementation. The pod does not become the <text:a xlink:type="simple" xlink:href="https://wiki.didosolutions.com/dido/99_annexes/99_annexes/annex-b-terms-and-definitions/n/node_identity" text:style-name="Internet_20_link" text:visited-style-name="Visited_20_Internet_20_Link">Node Identity</text:a>. A namespace may help organise deployment resources. The namespace does not become the <text:a xlink:type="simple" xlink:href="https://wiki.didosolutions.com/dido/99_annexes/99_annexes/annex-b-terms-and-definitions/d/domain" text:style-name="Internet_20_link" text:visited-style-name="Visited_20_Internet_20_Link">Domain</text:a>, <text:a xlink:type="simple" xlink:href="https://wiki.didosolutions.com/dido/99_annexes/99_annexes/annex-b-terms-and-definitions/e/ecosystem" text:style-name="Internet_20_link" text:visited-style-name="Visited_20_Internet_20_Link">Ecosystem</text:a>, or <text:a xlink:type="simple" xlink:href="https://wiki.didosolutions.com/dido/99_annexes/99_annexes/annex-b-terms-and-definitions/r/runtime_plane" text:style-name="Internet_20_link" text:visited-style-name="Visited_20_Internet_20_Link">Runtime Plane</text:a>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43:36</meta:creation-date>
    <dc:creator>Generated</dc:creator>
    <dc:date>2026-08-24T04::43:36</dc:date>
    <dc:language>en-US</dc:language>
    <meta:editing-cycles>1</meta:editing-cycles>
    <meta:editing-duration>PT0S</meta:editing-duration>
    <dc:title>fxdemo:01-part:11-conceptual-rules-and-constraints:11-7-deployment-artefacts-do-not-redefine-implementation-artefacts</dc:title>
  </office:meta>
</office:document-meta>
</file>