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6-implementation-mappings-do-not-redefine-concepts"/><text:bookmark-start text:name="__RefHeading___implementation_mappings_do_not_redefine_concepts_1"/><text:bookmark-start text:name="implementation_mappings_do_not_redefine_concepts"/>11.6 Implementation Mappings Do Not Redefine Concepts<text:bookmark-end text:name="__RefHeading___implementation_mappings_do_not_redefine_concepts_1"/><text:bookmark-end text:name="implementation_mappings_do_not_redefine_concep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Implementation mappings realise conceptual and logical elements for a specific technology stack. They do not redefine the concepts they realise.</text:p>
      <text:p text:style-name="Text_20_body">For example, a Phase 0 implementation profile may map:</text:p>
      <text:p text:style-name="Preformatted_20_Text">Communication Endpoint → DDS Topic<text:line-break/>Data Structure Definition → IDL structure<text:line-break/>Node → Python process packaged as an OCI-compatible container image<text:line-break/>Runtime Plane → DDS topic namespace or partition</text:p>
      <text:p text:style-name="Text_20_body">Those mappings support implementation. They do not change the conceptual meaning of <text:a xlink:type="simple" xlink:href="https://wiki.didosolutions.com/fxdemo/99_part_annexes/annex-b-terms-and-definitions/c/communication_endpoint" text:style-name="Internet_20_link" text:visited-style-name="Visited_20_Internet_20_Link">Communication Endpoint</text:a>, <text:a xlink:type="simple" xlink:href="https://wiki.didosolutions.com/fxdemo/99_part_annexes/annex-b-terms-and-definitions/d/data_structure_definition" text:style-name="Internet_20_link" text:visited-style-name="Visited_20_Internet_20_Link">Data Structure Definition</text:a>, <text:a xlink:type="simple" xlink:href="https://wiki.didosolutions.com/fxdemo/99_part_annexes/annex-b-terms-and-definitions/n/node" text:style-name="Internet_20_link" text:visited-style-name="Visited_20_Internet_20_Link">Node</text:a>, or <text:a xlink:type="simple" xlink:href="https://wiki.didosolutions.com/fxdemo/99_part_annexes/annex-b-terms-and-definitions/r/runtime_plane" text:style-name="Internet_20_link" text:visited-style-name="Visited_20_Internet_20_Link">Runtime Plan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0:11</meta:creation-date>
    <dc:creator>Generated</dc:creator>
    <dc:date>2026-08-24T13::20:11</dc:date>
    <dc:language>en-US</dc:language>
    <meta:editing-cycles>1</meta:editing-cycles>
    <meta:editing-duration>PT0S</meta:editing-duration>
    <dc:title>fxdemo:01-part:11-conceptual-rules-and-constraints:11-6-implementation-mappings-do-not-redefine-concepts</dc:title>
  </office:meta>
</office:document-meta>
</file>