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11-5-runtime-planes-remain-conceptual-classifications"/><text:bookmark-start text:name="__RefHeading___runtime_planes_remain_conceptual_classifications_1"/><text:bookmark-start text:name="runtime_planes_remain_conceptual_classifications"/>11.5 Runtime Planes Remain Conceptual Classifications<text:bookmark-end text:name="__RefHeading___runtime_planes_remain_conceptual_classifications_1"/><text:bookmark-end text:name="runtime_planes_remain_conceptual_classification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dido/99_annexes/annex-b-terms-and-definitions/r/runtime_plane" text:style-name="Internet_20_link" text:visited-style-name="Visited_20_Internet_20_Link">Runtime Planes</text:a> classify communication and behaviour by architectural purpose. They do not prescribe implementation mechanisms.</text:p>
      <text:p text:style-name="Text_20_body">A later implementation profile may realise <text:a xlink:type="simple" xlink:href="https://wiki.didosolutions.com/dido/99_annexes/annex-b-terms-and-definitions/r/runtime_plane" text:style-name="Internet_20_link" text:visited-style-name="Visited_20_Internet_20_Link">Runtime Plane</text:a> separation through DDS Topics, topic namespaces, partitions, APIs, queues, services, security policies, network segmentation, or deployment configuration. Those mechanisms support plane separation, but they do not define the <text:a xlink:type="simple" xlink:href="https://wiki.didosolutions.com/dido/99_annexes/annex-b-terms-and-definitions/r/runtime_plane" text:style-name="Internet_20_link" text:visited-style-name="Visited_20_Internet_20_Link">Runtime Plan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2::02:27</meta:creation-date>
    <dc:creator>Generated</dc:creator>
    <dc:date>2026-08-22T22::02:27</dc:date>
    <dc:language>en-US</dc:language>
    <meta:editing-cycles>1</meta:editing-cycles>
    <meta:editing-duration>PT0S</meta:editing-duration>
    <dc:title>fxdemo:01-part:11-conceptual-rules-and-constraints:11-5-runtime-planes-remain-conceptual-classifications</dc:title>
  </office:meta>
</office:document-meta>
</file>