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1-conceptual-rules-and-constraints:11-4-classification-values-do-not-define-runtime-boundaries"/><text:bookmark-start text:name="__RefHeading___classification_values_do_not_define_runtime_boundaries_1"/><text:bookmark-start text:name="classification_values_do_not_define_runtime_boundaries"/>11.4 Classification Values Do Not Define Runtime Boundaries<text:bookmark-end text:name="__RefHeading___classification_values_do_not_define_runtime_boundaries_1"/><text:bookmark-end text:name="classification_values_do_not_define_runtime_boundarie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<text:a xlink:type="simple" xlink:href="https://wiki.didosolutions.com/fxdemo/99_part_annexes/annex-b-terms-and-definitions/c/classification_path" text:style-name="Internet_20_link" text:visited-style-name="Visited_20_Internet_20_Link">Classification</text:a> values identify governed business and <text:a xlink:type="simple" xlink:href="https://wiki.didosolutions.com/fxdemo/99_part_annexes/annex-b-terms-and-definitions/s/semantics" text:style-name="Internet_20_link" text:visited-style-name="Visited_20_Internet_20_Link">Semantic</text:a> scope. They do not define <text:a xlink:type="simple" xlink:href="https://wiki.didosolutions.com/fxdemo/99_part_annexes/annex-b-terms-and-definitions/r/runtime_plane" text:style-name="Internet_20_link" text:visited-style-name="Visited_20_Internet_20_Link">Runtime</text:a> communication boundaries, deployment boundaries, security zones, repository paths, or executable artefacts.</text:p>
      <text:p text:style-name="Text_20_body">For example, the classification path:</text:p>
      <text:p text:style-name="Preformatted_20_Text">Finance Ecosphere<text:line-break/>└── Monetary Ecosystem<text:line-break/><text:s text:c="2"/>└── Foreign Exchange Domain</text:p>
      <text:p text:style-name="Text_20_body"><text:a xlink:type="simple" xlink:href="https://wiki.didosolutions.com/fxdemo/99_part_annexes/annex-b-terms-and-definitions/c/classification_path" text:style-name="Internet_20_link" text:visited-style-name="Visited_20_Internet_20_Link">Classification</text:a> values identify the inherited business and <text:a xlink:type="simple" xlink:href="https://wiki.didosolutions.com/fxdemo/99_part_annexes/annex-b-terms-and-definitions/s/semantics" text:style-name="Internet_20_link" text:visited-style-name="Visited_20_Internet_20_Link">semantic</text:a> scope of the FX Demo. They do not define a DDS Domain ID, Kubernetes namespace, container name, topic namespace, or deployment profi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6::15:23</meta:creation-date>
    <dc:creator>Generated</dc:creator>
    <dc:date>2026-08-24T16::15:23</dc:date>
    <dc:language>en-US</dc:language>
    <meta:editing-cycles>1</meta:editing-cycles>
    <meta:editing-duration>PT0S</meta:editing-duration>
    <dc:title>fxdemo:01-part:11-conceptual-rules-and-constraints:11-4-classification-values-do-not-define-runtime-boundaries</dc:title>
  </office:meta>
</office:document-meta>
</file>