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1-part:11-conceptual-rules-and-constraints:11-3-conceptual-architecture-does-not-prescribe-realisation-mechanisms"/><text:bookmark-start text:name="__RefHeading___conceptual_architecture_does_not_prescribe_realisation_mechanisms_1"/><text:bookmark-start text:name="conceptual_architecture_does_not_prescribe_realisation_mechanisms"/>11.3 Conceptual Architecture Does Not Prescribe Realisation Mechanisms<text:bookmark-end text:name="__RefHeading___conceptual_architecture_does_not_prescribe_realisation_mechanisms_1"/><text:bookmark-end text:name="conceptual_architecture_does_not_prescribe_realisation_mechanisms"/></text:h>
      <text:p text:style-name="Text_20_body"><text:a xlink:type="simple" xlink:href="https://wiki.didosolutions.com/fxdemo/01-part/start" text:style-name="Internet_20_link" text:visited-style-name="Visited_20_Internet_20_Link"> Go to Top </text:a></text:p>
      <text:p text:style-name="Text_20_body">The Conceptual Architecture defines architectural responsibilities and relationships. It does not prescribe execution granularity, deployment granularity, communication technology, interface style, data serialisation format, or runtime packaging.</text:p>
      <text:p text:style-name="Text_20_body">A later part may realise a Node as a subroutine, library component, thread, task, process, service, container, pod, virtual machine, serverless function, RPC endpoint, gateway, external subscriber, or other executable or addressable participant. Those realisations do not redefine the concept of Node.</text:p>
      <text:p text:style-name="Text_20_body">A later part may realise a Communication Endpoint through publish/subscribe, request/response, RPC, REST, message queues, event streams, file exchange, shared memory, database handoff, gateway access, service invocation, or another exchange mechanism. Those realisations do not redefine the concept of Communication Endpoint.</text:p>
      <text:p text:style-name="Text_20_body">A later part may realise a Data Structure Definition through IDL, Protocol Buffers, JSON Schema, XML Schema, Avro, OpenAPI schemas, UML, SysML, ontology classes, database schemas, generated language types, or another formal representation. Those realisations do not redefine the concept of Data Structure Definition.</text:p>
      <text:p text:style-name="Text_20_body">A later part may realise modular development through libraries, services, processes, containers, orchestrated workloads, RPC services, REST resources, event-driven components, or other implementation structures. Those choices remain implementation or deployment decisions. They do not define the conceptual architec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3:43</meta:creation-date>
    <dc:creator>Generated</dc:creator>
    <dc:date>2026-08-22T17::43:43</dc:date>
    <dc:language>en-US</dc:language>
    <meta:editing-cycles>1</meta:editing-cycles>
    <meta:editing-duration>PT0S</meta:editing-duration>
    <dc:title>fxdemo:01-part:11-conceptual-rules-and-constraints:11-3-conceptual-architecture-does-not-prescribe-realisation-mechanisms</dc:title>
  </office:meta>
</office:document-meta>
</file>