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11-conceptual-constraints-summary"/><text:bookmark-start text:name="__RefHeading___conceptual_constraints_summary_1"/><text:bookmark-start text:name="conceptual_constraints_summary"/>11.11 Conceptual Constraints Summary<text:bookmark-end text:name="__RefHeading___conceptual_constraints_summary_1"/><text:bookmark-end text:name="conceptual_constraints_summary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Architecture applies the following constraints:</text:p>
      <text:p text:style-name="Text_20_body">Conceptual elements remain distinct from one another.Conceptual architecture does not prescribe execution granularity, deployment granularity, communication technology, interface style, <text:a xlink:type="simple" xlink:href="https://wiki.didosolutions.com/fxdemo/99_part_annexes/annex-b-terms-and-definitions/d/data" text:style-name="Internet_20_link" text:visited-style-name="Visited_20_Internet_20_Link">Data</text:a> serialisation format, or runtime packaging.<text:a xlink:type="simple" xlink:href="https://wiki.didosolutions.com/fxdemo/99_part_annexes/annex-b-terms-and-definitions/c/classification_path" text:style-name="Internet_20_link" text:visited-style-name="Visited_20_Internet_20_Link">Classification</text:a> values identify business and <text:a xlink:type="simple" xlink:href="https://wiki.didosolutions.com/fxdemo/99_part_annexes/annex-b-terms-and-definitions/s/semantics" text:style-name="Internet_20_link" text:visited-style-name="Visited_20_Internet_20_Link">Semantic</text:a> scope, not <text:a xlink:type="simple" xlink:href="https://wiki.didosolutions.com/fxdemo/99_part_annexes/annex-b-terms-and-definitions/r/runtime_plane" text:style-name="Internet_20_link" text:visited-style-name="Visited_20_Internet_20_Link">Runtime</text:a> boundaries.<text:a xlink:type="simple" xlink:href="https://wiki.didosolutions.com/fxdemo/99_part_annexes/annex-b-terms-and-definitions/r/runtime_plane" text:style-name="Internet_20_link" text:visited-style-name="Visited_20_Internet_20_Link">Runtime Planes</text:a> classify architectural purpose, not implementation mechanisms.Implementation mappings realise concepts; they do not redefine them.Deployment artefacts execute implementations; they do not redefine concepts or logical elements.<text:a xlink:type="simple" xlink:href="https://wiki.didosolutions.com/fxdemo/99_part_annexes/annex-b-terms-and-definitions/e/evidence" text:style-name="Internet_20_link" text:visited-style-name="Visited_20_Internet_20_Link">Evidence</text:a> supports claims; it does not replace claims.<text:a xlink:type="simple" xlink:href="https://wiki.didosolutions.com/fxdemo/99_part_annexes/annex-b-terms-and-definitions/t/traceability" text:style-name="Internet_20_link" text:visited-style-name="Visited_20_Internet_20_Link">Traceability</text:a> preserves relationships across layers.Local profiles preserve parent meaning unless they explicitly define a controlled extens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16:29</meta:creation-date>
    <dc:creator>Generated</dc:creator>
    <dc:date>2026-08-24T13::16:29</dc:date>
    <dc:language>en-US</dc:language>
    <meta:editing-cycles>1</meta:editing-cycles>
    <meta:editing-duration>PT0S</meta:editing-duration>
    <dc:title>fxdemo:01-part:11-conceptual-rules-and-constraints:11-11-conceptual-constraints-summary</dc:title>
  </office:meta>
</office:document-meta>
</file>