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10-local-profiles-must-preserve-parent-meaning"/><text:bookmark-start text:name="__RefHeading___local_profiles_must_preserve_parent_meaning_1"/><text:bookmark-start text:name="local_profiles_must_preserve_parent_meaning"/>11.10 Local Profiles Must Preserve Parent Meaning<text:bookmark-end text:name="__RefHeading___local_profiles_must_preserve_parent_meaning_1"/><text:bookmark-end text:name="local_profiles_must_preserve_parent_meaning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A domain profile, implementation profile, or deployment profile may specialise, realise, deploy, or test parent-layer concepts. It does not change the meaning of those parent-layer concepts.</text:p>
      <text:p text:style-name="Text_20_body">A profile may introduce additional terms, mappings, constraints, or artefacts when needed. It can identify those additions clearly and distinguish them from inherited concep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5:48</meta:creation-date>
    <dc:creator>Generated</dc:creator>
    <dc:date>2026-08-22T17::45:48</dc:date>
    <dc:language>en-US</dc:language>
    <meta:editing-cycles>1</meta:editing-cycles>
    <meta:editing-duration>PT0S</meta:editing-duration>
    <dc:title>fxdemo:01-part:11-conceptual-rules-and-constraints:11-10-local-profiles-must-preserve-parent-meaning</dc:title>
  </office:meta>
</office:document-meta>
</file>