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1-overview"/><text:bookmark-start text:name="__RefHeading___overview_1"/><text:bookmark-start text:name="overview"/>11.1 Overview<text:bookmark-end text:name="__RefHeading___overview_1"/><text:bookmark-end text:name="overview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ptual Rules and Constraints define the conceptual boundaries that later parts must preserve when they specialise, realise, deploy, test, or provide <text:a xlink:type="simple" xlink:href="https://wiki.didosolutions.com/fxdemo/99_part_annexes/annex-b-terms-and-definitions/e/evidence" text:style-name="Internet_20_link" text:visited-style-name="Visited_20_Internet_20_Link">Evidence</text:a> for the Financial Systems Archetype.</text:p>
      <text:p text:style-name="Text_20_body">These rules protect the separation between conceptual meaning, logical <text:a xlink:type="simple" xlink:href="https://wiki.didosolutions.com/fxdemo/99_part_annexes/annex-b-terms-and-definitions/s/structure" text:style-name="Internet_20_link" text:visited-style-name="Visited_20_Internet_20_Link">Structure</text:a>, implementation mapping, deployment mechanics, and <text:a xlink:type="simple" xlink:href="https://wiki.didosolutions.com/fxdemo/99_part_annexes/annex-b-terms-and-definitions/e/evidence" text:style-name="Internet_20_link" text:visited-style-name="Visited_20_Internet_20_Link">Evidence</text:a>. They also prevent implementation technologies, runtime identifiers, deployment artefacts, or local profile decisions from redefining the conceptual architecture.</text:p>
      <text:p text:style-name="Text_20_body">Section 13 expresses the formal conceptual requirements. This section explains the conceptual rules and constraints that motivate those require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3:16</meta:creation-date>
    <dc:creator>Generated</dc:creator>
    <dc:date>2026-08-24T10::13:16</dc:date>
    <dc:language>en-US</dc:language>
    <meta:editing-cycles>1</meta:editing-cycles>
    <meta:editing-duration>PT0S</meta:editing-duration>
    <dc:title>fxdemo:01-part:11-conceptual-rules-and-constraints:11-1-overview</dc:title>
  </office:meta>
</office:document-meta>
</file>