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0-conceptual-traceability-model:10-5-implementation-artefact-psm-to-deployment-artefact"/><text:bookmark-start text:name="__RefHeading___implementation_artifactpsm_to_deployment_artifact_1"/><text:bookmark-start text:name="implementation_artifactpsm_to_deployment_artifact"/>10.5 Implementation Artifact / PSM to Deployment Artifact<text:bookmark-end text:name="__RefHeading___implementation_artifactpsm_to_deployment_artifact_1"/><text:bookmark-end text:name="implementation_artifactpsm_to_deployment_artifact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An Implementation Artifact / <text:a xlink:type="simple" xlink:href="https://wiki.didosolutions.com/dido/99_annexes/annex-b-terms-and-definitions/p/platform_specific_model" text:style-name="Internet_20_link" text:visited-style-name="Visited_20_Internet_20_Link">PSM</text:a> traces to a Deployment Artifact when a deployment profile describes how the implementation runs in a concrete environment.</text:p>
      <text:p text:style-name="Text_20_body">For example, a container image may trace to a Kubernetes Deployment, Pod, or Helm chart. A DDS QoS profile may trace to a mounted configuration file or ConfigMap. A generated IDL binding may trace to a deployed service image using that binding.</text:p>
      <text:p text:style-name="Text_20_body">This relationship supports operational review. It allows a reviewer to identify which deployed artifact executed, configured, exposed, or controlled a given implementation artifact.</text:p>
      <text:p text:style-name="Text_20_body">Examples include:</text:p>
      <text:p text:style-name="Text_20_body">Table 10.5-1: Examples of implementation artifacts traced to deployment artifact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Implementation Artifact / <text:a xlink:type="simple" xlink:href="https://wiki.didosolutions.com/dido/99_annexes/annex-b-terms-and-definitions/p/platform_specific_model" text:style-name="Internet_20_link" text:visited-style-name="Visited_20_Internet_20_Link">PSM</text:a> </text:p>
          </table:table-cell>
          <table:table-cell office:value-type="string" table:style-name="tableheader">
            <text:p text:style-name="Table_20_Heading"> Deployment Artifact </text:p>
          </table:table-cell>
        </table:table-row>
        <table:table-row>
          <table:table-cell office:value-type="string" table:style-name="tablecell">
            <text:p text:style-name="tablealignleft"> OCI-compatible container image </text:p>
          </table:table-cell>
          <table:table-cell office:value-type="string" table:style-name="tablecell">
            <text:p text:style-name="tablealignleft"> Kubernetes Deployment, Pod, K3s workload, or local container runtime configuration </text:p>
          </table:table-cell>
        </table:table-row>
        <table:table-row>
          <table:table-cell office:value-type="string" table:style-name="tablecell">
            <text:p text:style-name="tablealignleft"> DDS Topic configuration </text:p>
          </table:table-cell>
          <table:table-cell office:value-type="string" table:style-name="tablecell">
            <text:p text:style-name="tablealignleft"> DDS XML configuration, mounted configuration file, or runtime topic registration </text:p>
          </table:table-cell>
        </table:table-row>
        <table:table-row>
          <table:table-cell office:value-type="string" table:style-name="tablecell">
            <text:p text:style-name="tablealignleft"> USER_QOS_PROFILES.xml </text:p>
          </table:table-cell>
          <table:table-cell office:value-type="string" table:style-name="tablecell">
            <text:p text:style-name="tablealignleft"> ConfigMap, mounted file, deployment package, or runtime configuration volume </text:p>
          </table:table-cell>
        </table:table-row>
        <table:table-row>
          <table:table-cell office:value-type="string" table:style-name="tablecell">
            <text:p text:style-name="tablealignleft"> Python <text:a xlink:type="simple" xlink:href="https://wiki.didosolutions.com/dido/99_annexes/annex-b-terms-and-definitions/n/node" text:style-name="Internet_20_link" text:visited-style-name="Visited_20_Internet_20_Link">Node</text:a> implementation </text:p>
          </table:table-cell>
          <table:table-cell office:value-type="string" table:style-name="tablecell">
            <text:p text:style-name="tablealignleft"> Container entry point, process command, service manifest, or pod specification </text:p>
          </table:table-cell>
        </table:table-row>
        <table:table-row>
          <table:table-cell office:value-type="string" table:style-name="tablecell">
            <text:p text:style-name="tablealignleft"> Generated language binding </text:p>
          </table:table-cell>
          <table:table-cell office:value-type="string" table:style-name="tablecell">
            <text:p text:style-name="tablealignleft"> Built package, container layer, deployed runtime dependency, or generated source directory </text:p>
          </table:table-cell>
        </table:table-row>
        <table:table-row>
          <table:table-cell office:value-type="string" table:style-name="tablecell">
            <text:p text:style-name="tablealignleft"> Implementation configuration file </text:p>
          </table:table-cell>
          <table:table-cell office:value-type="string" table:style-name="tablecell">
            <text:p text:style-name="tablealignleft"> Environment-specific configuration file, ConfigMap, Secret, or mounted volume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1:59</meta:creation-date>
    <dc:creator>Generated</dc:creator>
    <dc:date>2026-08-23T22::21:59</dc:date>
    <dc:language>en-US</dc:language>
    <meta:editing-cycles>1</meta:editing-cycles>
    <meta:editing-duration>PT0S</meta:editing-duration>
    <dc:title>fxdemo:01-part:10-conceptual-traceability-model:10-5-implementation-artefact-psm-to-deployment-artefact</dc:title>
  </office:meta>
</office:document-meta>
</file>