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0-conceptual-traceability-model:10-1-overview"/><text:bookmark-start text:name="__RefHeading___overview_1"/><text:bookmark-start text:name="overview"/>10.1 Overview<text:bookmark-end text:name="__RefHeading___overview_1"/><text:bookmark-end text:name="overview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Conceptual <text:a xlink:type="simple" xlink:href="https://wiki.didosolutions.com/dido/99_annexes/annex-b-terms-and-definitions/t/traceability" text:style-name="Internet_20_link" text:visited-style-name="Visited_20_Internet_20_Link">Traceability</text:a> Model defines how the Financial Systems Archetype preserves relationships among conceptual elements, logical elements, implementation artefacts, deployment artefacts, and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<text:a xlink:type="simple" xlink:href="https://wiki.didosolutions.com/dido/99_annexes/annex-b-terms-and-definitions/t/traceability" text:style-name="Internet_20_link" text:visited-style-name="Visited_20_Internet_20_Link">Traceability</text:a> allows authors, reviewers, implementers, testers, operators, and auditors to understand how a concern moves through the document set. It also supports impact analysis when a concept, logical element, implementation artefact, deployment artefact, or <text:a xlink:type="simple" xlink:href="https://wiki.didosolutions.com/dido/99_annexes/annex-b-terms-and-definitions/e/evidence" text:style-name="Internet_20_link" text:visited-style-name="Visited_20_Internet_20_Link">Evidence</text:a> requirement changes.</text:p>
      <text:p text:style-name="Text_20_body">Figure 10.1-1 summarises the traceability chain used by the Financial Systems Archetype.</text:p>
      <text:p text:style-name="Preformatted_20_Text">Conceptual Element<text:line-break/>└── Logical Element / PIM<text:line-break/><text:s text:c="4"/>└── Implementation Artefact / PSM<text:line-break/><text:s text:c="8"/>└── Deployment Artefact<text:line-break/><text:s text:c="12"/>└── Evidence</text:p>
      <text:p text:style-name="Text_20_body">Figure 10.1-1: Traceability chain from conceptual element to evidence</text:p>
      <text:p text:style-name="Text_20_body">The <text:a xlink:type="simple" xlink:href="https://wiki.didosolutions.com/dido/99_annexes/annex-b-terms-and-definitions/t/traceability" text:style-name="Internet_20_link" text:visited-style-name="Visited_20_Internet_20_Link">Traceability</text:a> chain does not require one-to-one mapping at every layer. One conceptual element may influence multiple logical elements. One logical element may map to multiple implementation artefacts. One <text:a xlink:type="simple" xlink:href="https://wiki.didosolutions.com/dido/99_annexes/annex-b-terms-and-definitions/e/evidence" text:style-name="Internet_20_link" text:visited-style-name="Visited_20_Internet_20_Link">Evidence</text:a> item may support multiple claims. The architecture requires explicit relationships, not artificial one-to-one corresponde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55:26</meta:creation-date>
    <dc:creator>Generated</dc:creator>
    <dc:date>2026-08-24T01::55:26</dc:date>
    <dc:language>en-US</dc:language>
    <meta:editing-cycles>1</meta:editing-cycles>
    <meta:editing-duration>PT0S</meta:editing-duration>
    <dc:title>fxdemo:01-part:10-conceptual-traceability-model:10-1-overview</dc:title>
  </office:meta>
</office:document-meta>
</file>