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8-cross-concern-relationships"/><text:bookmark-start text:name="__RefHeading___cross-concern_relationships_1"/><text:bookmark-start text:name="cross-concern_relationships"/>9.8 Cross-Concern Relationships<text:bookmark-end text:name="__RefHeading___cross-concern_relationships_1"/><text:bookmark-end text:name="cross-concern_relationship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rns in this model interact, but they remain distinguishable.</text:p>
      <text:p text:style-name="Text_20_body">For example, a <text:a xlink:type="simple" xlink:href="https://wiki.didosolutions.com/fxdemo/99_part_annexes/annex-b-terms-and-definitions/d/data_structure_definition" text:style-name="Internet_20_link" text:visited-style-name="Visited_20_Internet_20_Link">Data Structure Definition</text:a> combines <text:a xlink:type="simple" xlink:href="https://wiki.didosolutions.com/fxdemo/99_part_annexes/annex-b-terms-and-definitions/s/structure" text:style-name="Internet_20_link" text:visited-style-name="Visited_20_Internet_20_Link">Structure</text:a> with references to <text:a xlink:type="simple" xlink:href="https://wiki.didosolutions.com/fxdemo/99_part_annexes/annex-b-terms-and-definitions/s/semantic" text:style-name="Internet_20_link" text:visited-style-name="Visited_20_Internet_20_Link">Semantic</text:a> meaning. A validation process may <text:a xlink:type="simple" xlink:href="https://wiki.didosolutions.com/fxdemo/99_part_annexes/annex-b-terms-and-definitions/i/interpretation" text:style-name="Internet_20_link" text:visited-style-name="Visited_20_Internet_20_Link">Interpret</text:a> <text:a xlink:type="simple" xlink:href="https://wiki.didosolutions.com/fxdemo/99_part_annexes/annex-b-terms-and-definitions/d/data" text:style-name="Internet_20_link" text:visited-style-name="Visited_20_Internet_20_Link">Data</text:a> using <text:a xlink:type="simple" xlink:href="https://wiki.didosolutions.com/fxdemo/99_part_annexes/annex-b-terms-and-definitions/s/semantic" text:style-name="Internet_20_link" text:visited-style-name="Visited_20_Internet_20_Link">Semantic</text:a> definitions and <text:a xlink:type="simple" xlink:href="https://wiki.didosolutions.com/fxdemo/99_part_annexes/annex-b-terms-and-definitions/g/governance_and_authority" text:style-name="Internet_20_link" text:visited-style-name="Visited_20_Internet_20_Link">Governance and Authority</text:a>-approved rules. A release decision may depend on <text:a xlink:type="simple" xlink:href="https://wiki.didosolutions.com/fxdemo/99_part_annexes/annex-b-terms-and-definitions/d/data" text:style-name="Internet_20_link" text:visited-style-name="Visited_20_Internet_20_Link">Data</text:a> values, <text:a xlink:type="simple" xlink:href="https://wiki.didosolutions.com/fxdemo/99_part_annexes/annex-b-terms-and-definitions/s/semantic" text:style-name="Internet_20_link" text:visited-style-name="Visited_20_Internet_20_Link">Semantic</text:a> classification, policy authority, and <text:a xlink:type="simple" xlink:href="https://wiki.didosolutions.com/fxdemo/99_part_annexes/annex-b-terms-and-definitions/e/evidence" text:style-name="Internet_20_link" text:visited-style-name="Visited_20_Internet_20_Link">Evidence</text:a> requirements. A provenance record may connect <text:a xlink:type="simple" xlink:href="https://wiki.didosolutions.com/fxdemo/99_part_annexes/annex-b-terms-and-definitions/d/data" text:style-name="Internet_20_link" text:visited-style-name="Visited_20_Internet_20_Link">Data</text:a>, <text:a xlink:type="simple" xlink:href="https://wiki.didosolutions.com/fxdemo/99_part_annexes/annex-b-terms-and-definitions/i/interpretation" text:style-name="Internet_20_link" text:visited-style-name="Visited_20_Internet_20_Link">Interpretation</text:a>, <text:a xlink:type="simple" xlink:href="https://wiki.didosolutions.com/fxdemo/99_part_annexes/annex-b-terms-and-definitions/g/governance_and_authority" text:style-name="Internet_20_link" text:visited-style-name="Visited_20_Internet_20_Link">Governance and Authority</text:a>, and <text:a xlink:type="simple" xlink:href="https://wiki.didosolutions.com/fxdemo/99_part_annexes/annex-b-terms-and-definitions/e/evidence" text:style-name="Internet_20_link" text:visited-style-name="Visited_20_Internet_20_Link">Evidence</text:a> into a single reviewable chain.</text:p>
      <text:p text:style-name="Text_20_body">To identify a cross-concern relationship, record:</text:p>
      <text:p text:style-name="Text_20_body">Concerns involvedElement, artefact, rule, or decision creating the relationship<text:a xlink:type="simple" xlink:href="https://wiki.didosolutions.com/fxdemo/99_part_annexes/annex-b-terms-and-definitions/g/governance_and_authority" text:style-name="Internet_20_link" text:visited-style-name="Visited_20_Internet_20_Link">Governance and Authority</text:a> mechanism controlling the relationship, where applicable<text:a xlink:type="simple" xlink:href="https://wiki.didosolutions.com/fxdemo/99_part_annexes/annex-b-terms-and-definitions/t/traceability" text:style-name="Internet_20_link" text:visited-style-name="Visited_20_Internet_20_Link">Traceability</text:a> relationship preserving the connection<text:a xlink:type="simple" xlink:href="https://wiki.didosolutions.com/fxdemo/99_part_annexes/annex-b-terms-and-definitions/e/evidence" text:style-name="Internet_20_link" text:visited-style-name="Visited_20_Internet_20_Link">Evidence</text:a> supporting later review, where applicableTable 9.8-1 provides examples of cross-concern relationships.</text:p>
      <text:p text:style-name="Text_20_body">Table 9.8-1: Examples of cross-concern relationships in structured information processing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riginating concern </text:p>
          </table:table-cell>
          <table:table-cell office:value-type="string" table:style-name="tableheader">
            <text:p text:style-name="Table_20_Heading"> Related concern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s/structure" text:style-name="Internet_20_link" text:visited-style-name="Visited_20_Internet_20_Link">Structur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s/semantic" text:style-name="Internet_20_link" text:visited-style-name="Visited_20_Internet_20_Link">Semantics</text:a> </text:p>
          </table:table-cell>
          <table:table-cell office:value-type="string" table:style-name="tablecell">
            <text:p text:style-name="tablealignleft"> A field definition references the governed meaning of a currency cod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s/semantic" text:style-name="Internet_20_link" text:visited-style-name="Visited_20_Internet_20_Link">Semantics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i/interpretation" text:style-name="Internet_20_link" text:visited-style-name="Visited_20_Internet_20_Link">Interpretation</text:a> </text:p>
          </table:table-cell>
          <table:table-cell office:value-type="string" table:style-name="tablecell">
            <text:p text:style-name="tablealignleft"> A semantic classification provides context for a validation rul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i/interpretation" text:style-name="Internet_20_link" text:visited-style-name="Visited_20_Internet_20_Link">Interpretation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A derived analytical assertion records the rule version and input <text:a xlink:type="simple" xlink:href="https://wiki.didosolutions.com/fxdemo/99_part_annexes/annex-b-terms-and-definitions/d/data" text:style-name="Internet_20_link" text:visited-style-name="Visited_20_Internet_20_Link">Data</text:a> used to produce i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g/governance_and_authority" text:style-name="Internet_20_link" text:visited-style-name="Visited_20_Internet_20_Link">Governance and Authority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s/semantic" text:style-name="Internet_20_link" text:visited-style-name="Visited_20_Internet_20_Link">Semantics</text:a> </text:p>
          </table:table-cell>
          <table:table-cell office:value-type="string" table:style-name="tablecell">
            <text:p text:style-name="tablealignleft"> A semantic authority approves a change to a definition or classification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g/governance_and_authority" text:style-name="Internet_20_link" text:visited-style-name="Visited_20_Internet_20_Link">Governance and Authority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t/traceability_and_evidence" text:style-name="Internet_20_link" text:visited-style-name="Visited_20_Internet_20_Link">Traceability and Evidence</text:a> </text:p>
          </table:table-cell>
          <table:table-cell office:value-type="string" table:style-name="tablecell">
            <text:p text:style-name="tablealignleft"> A release policy requires <text:a xlink:type="simple" xlink:href="https://wiki.didosolutions.com/fxdemo/99_part_annexes/annex-b-terms-and-definitions/e/evidence" text:style-name="Internet_20_link" text:visited-style-name="Visited_20_Internet_20_Link">Evidence</text:a> of the release decision and handling obligatio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d/data" text:style-name="Internet_20_link" text:visited-style-name="Visited_20_Internet_20_Link">Data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t/traceability_and_evidence" text:style-name="Internet_20_link" text:visited-style-name="Visited_20_Internet_20_Link">Traceability and Evidence</text:a> </text:p>
          </table:table-cell>
          <table:table-cell office:value-type="string" table:style-name="tablecell">
            <text:p text:style-name="tablealignleft"> A persisted transaction record links to provenance and audit records. </text:p>
          </table:table-cell>
        </table:table-row>
      </table:table>
      <text:p text:style-name="Text_20_body">Cross-concern relationships support a governable architecture. They allow concerns to interact without allowing one concern to absorb or obscure anoth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12</meta:creation-date>
    <dc:creator>Generated</dc:creator>
    <dc:date>2026-08-24T00::48:12</dc:date>
    <dc:language>en-US</dc:language>
    <meta:editing-cycles>1</meta:editing-cycles>
    <meta:editing-duration>PT0S</meta:editing-duration>
    <dc:title>fxdemo:01-part:09-separation-of-concerns-model:09-8-cross-concern-relationships</dc:title>
  </office:meta>
</office:document-meta>
</file>