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09-separation-of-concerns-model:09-6-governance-and-authority"/><text:bookmark-start text:name="__RefHeading___governance_and_authority_1"/><text:bookmark-start text:name="governance_and_authority"/>9.6 Governance and Authority<text:bookmark-end text:name="__RefHeading___governance_and_authority_1"/><text:bookmark-end text:name="governance_and_authority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See the definition: <text:a xlink:type="simple" xlink:href="https://wiki.didosolutions.com/fxdemo/99_part_annexes/annex-b-terms-and-definitions/g/governance_and_authority" text:style-name="Internet_20_link" text:visited-style-name="Visited_20_Internet_20_Link">Governance and Authority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9::36:03</meta:creation-date>
    <dc:creator>Generated</dc:creator>
    <dc:date>2026-08-24T09::36:03</dc:date>
    <dc:language>en-US</dc:language>
    <meta:editing-cycles>1</meta:editing-cycles>
    <meta:editing-duration>PT0S</meta:editing-duration>
    <dc:title>fxdemo:01-part:09-separation-of-concerns-model:09-6-governance-and-authority</dc:title>
  </office:meta>
</office:document-meta>
</file>