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9-separation-of-concerns-model:09-5-interpretation"/><text:bookmark-start text:name="__RefHeading___interpretation_1"/><text:bookmark-start text:name="interpretation"/>9.5 Interpretation<text:bookmark-end text:name="__RefHeading___interpretation_1"/><text:bookmark-end text:name="interpretation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i/interpretation" text:style-name="Internet_20_link" text:visited-style-name="Visited_20_Internet_20_Link">Interpre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32:41</meta:creation-date>
    <dc:creator>Generated</dc:creator>
    <dc:date>2026-08-22T16::32:41</dc:date>
    <dc:language>en-US</dc:language>
    <meta:editing-cycles>1</meta:editing-cycles>
    <meta:editing-duration>PT0S</meta:editing-duration>
    <dc:title>fxdemo:01-part:09-separation-of-concerns-model:09-5-interpretation</dc:title>
  </office:meta>
</office:document-meta>
</file>