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9-separation-of-concerns-model:09-3-structure"/><text:bookmark-start text:name="__RefHeading___structure_1"/><text:bookmark-start text:name="structure"/>9.3 Structure<text:bookmark-end text:name="__RefHeading___structure_1"/><text:bookmark-end text:name="structure"/></text:h>
      <text:p text:style-name="Text_20_body">See the definition: <text:a xlink:type="simple" xlink:href="https://wiki.didosolutions.com/fxdemo/99_part_annexes/annex-b-terms-and-definitions/s/structure" text:style-name="Internet_20_link" text:visited-style-name="Visited_20_Internet_20_Link">Structure</text:a></text:p>
      <text:p text:style-name="Text_20_body"><text:a xlink:type="simple" xlink:href="https://wiki.didosolutions.com/fxdemo/01-part/start" text:style-name="Internet_20_link" text:visited-style-name="Visited_20_Internet_20_Link"> Go to To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8:42</meta:creation-date>
    <dc:creator>Generated</dc:creator>
    <dc:date>2026-08-24T03::18:42</dc:date>
    <dc:language>en-US</dc:language>
    <meta:editing-cycles>1</meta:editing-cycles>
    <meta:editing-duration>PT0S</meta:editing-duration>
    <dc:title>fxdemo:01-part:09-separation-of-concerns-model:09-3-structure</dc:title>
  </office:meta>
</office:document-meta>
</file>