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1-overview"/><text:bookmark-start text:name="__RefHeading___overview_1"/><text:bookmark-start text:name="overview"/>9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Separation of Concerns Model defines the conceptual distinctions that the Financial Systems Archetype preserves across later logical, implementation, deployment, and evidence layers.</text:p>
      <text:p text:style-name="Text_20_body">The model derives from the structured information processing discipline, as inherited from SIP-RA. It keeps data, structure, semantics, interpretation, governance, authority, traceability, and evidence distinguishable so later parts can model, implement, deploy, test, and govern financial systems without collapsing meaning into technology.</text:p>
      <text:p text:style-name="Text_20_body">Figure 9.1-1 summarises the primary structured-information processing concerns used by the Financial Systems Archetype.</text:p>
      <text:p text:style-name="Text_20_body">Structured Information Processing Concerns</text:p>
      <text:p text:style-name="Preformatted_20_Text">├── Data<text:line-break/>├── Structure<text:line-break/>├── Semantics<text:line-break/>├── Interpretation<text:line-break/>├── Governance / Authority<text:line-break/>└── Traceability / Evidence</text:p>
      <text:p text:style-name="Text_20_body">Figure 9.1-1: 	Conceptual separation of structured information processing concer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46:46</meta:creation-date>
    <dc:creator>Generated</dc:creator>
    <dc:date>2026-08-24T06::46:46</dc:date>
    <dc:language>en-US</dc:language>
    <meta:editing-cycles>1</meta:editing-cycles>
    <meta:editing-duration>PT0S</meta:editing-duration>
    <dc:title>fxdemo:01-part:09-separation-of-concerns-model:09-1-overview</dc:title>
  </office:meta>
</office:document-meta>
</file>